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00000001007ECF9687.png" manifest:media-type="image/png"/>
  <manifest:file-entry manifest:full-path="Pictures/10000001000001000000010029CAEC2E.png" manifest:media-type="image/png"/>
  <manifest:file-entry manifest:full-path="Pictures/100000010000010000000100E0614420.png" manifest:media-type="image/png"/>
  <manifest:file-entry manifest:full-path="Pictures/1000000100000232000000C544F8022C.png" manifest:media-type="image/png"/>
  <manifest:file-entry manifest:full-path="Pictures/1000000100000100000001007D33B318.png" manifest:media-type="image/png"/>
  <manifest:file-entry manifest:full-path="Pictures/10000001000001000000010089D9C1DA.png" manifest:media-type="image/png"/>
  <manifest:file-entry manifest:full-path="Pictures/100000010000010000000100596FB764.png" manifest:media-type="image/png"/>
  <manifest:file-entry manifest:full-path="Pictures/100000010000010000000100C0D4D0EA.png" manifest:media-type="image/png"/>
  <manifest:file-entry manifest:full-path="Pictures/10000001000001000000010038EC12E8.png" manifest:media-type="image/png"/>
  <manifest:file-entry manifest:full-path="Pictures/100000010000010000000100189EB851.png" manifest:media-type="image/png"/>
  <manifest:file-entry manifest:full-path="Pictures/10000001000001C700000274E78CF17F.png" manifest:media-type="image/png"/>
  <manifest:file-entry manifest:full-path="Pictures/100000010000010000000100B3CCA4A6.png" manifest:media-type="image/png"/>
  <manifest:file-entry manifest:full-path="Pictures/100000010000010000000100B2051324.png" manifest:media-type="image/png"/>
  <manifest:file-entry manifest:full-path="Pictures/10000001000001000000010077CA50FA.png" manifest:media-type="image/png"/>
  <manifest:file-entry manifest:full-path="Pictures/1000000100000100000001009D3FD336.png" manifest:media-type="image/png"/>
  <manifest:file-entry manifest:full-path="Pictures/100000010000010000000100B9653762.png" manifest:media-type="image/png"/>
  <manifest:file-entry manifest:full-path="Pictures/100000010000010000000100992840B4.png" manifest:media-type="image/png"/>
  <manifest:file-entry manifest:full-path="Pictures/10000000000004B0000004BF7F9AE32F.jpg" manifest:media-type="image/jpeg"/>
  <manifest:file-entry manifest:full-path="Pictures/100000010000010000000100A7F45E27.png" manifest:media-type="image/png"/>
  <manifest:file-entry manifest:full-path="Pictures/1000000100000100000001007B9D5F71.png" manifest:media-type="image/png"/>
  <manifest:file-entry manifest:full-path="Pictures/10000001000001000000010025B4C371.png" manifest:media-type="image/png"/>
  <manifest:file-entry manifest:full-path="Pictures/1000000100000100000001002173951B.png" manifest:media-type="image/png"/>
  <manifest:file-entry manifest:full-path="Pictures/10000000000004B0000004BF5F34DA8C.jpg" manifest:media-type="image/jpeg"/>
  <manifest:file-entry manifest:full-path="Pictures/1000000000000425000001414CDB36ED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+mn-cs" svg:font-family="+mn-cs"/>
    <style:font-face style:name="+mn-ea" svg:font-family="+mn-ea"/>
    <style:font-face style:name="+mn-lt" svg:font-family="+mn-lt"/>
    <style:font-face style:name="Calibri" svg:font-family="Calibri"/>
    <style:font-face style:name="Calibri1" svg:font-family="Calibri" style:font-family-generic="swiss" style:font-pitch="variable"/>
    <style:font-face style:name="Calibri2" svg:font-family="Calibri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solid" draw:fill-color="#1a1a18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background-visible="true" presentation:background-objects-visible="true" draw:fill="solid" draw:fill-color="#f9f6f3" presentation:display-footer="false" presentation:display-page-number="false" presentation:display-date-time="false"/>
    </style:style>
    <style:style style:name="gr1" style:family="graphic" style:parent-style-name="standard">
      <style:graphic-properties draw:stroke="solid" svg:stroke-width="0.044cm" svg:stroke-color="#c33a2a" svg:stroke-opacity="60%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2" style:family="graphic" style:parent-style-name="standard">
      <style:graphic-properties draw:stroke="solid" svg:stroke-width="0.044cm" svg:stroke-color="#c33a2a" svg:stroke-opacity="90%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3" style:family="graphic" style:parent-style-name="standard">
      <style:graphic-properties draw:stroke="solid" svg:stroke-width="0.088cm" svg:stroke-color="#c33a2a" svg:stroke-opacity="90%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5" style:family="graphic" style:parent-style-name="standard">
      <style:graphic-properties draw:stroke="none" svg:stroke-width="0cm" draw:fill="solid" draw:fill-color="#ffffff" draw:textarea-vertical-align="top" draw:auto-grow-height="false" fo:min-height="0cm" fo:min-width="0cm" fo:padding-top="0.125cm" fo:padding-bottom="0.125cm" fo:padding-left="0.25cm" fo:padding-right="0.25cm" fo:wrap-option="wrap" draw:shadow="visible" draw:shadow-offset-x="0cm" draw:shadow-offset-y="0.106cm" draw:shadow-color="#000000" draw:shadow-opacity="15%" loext:shadow-blur="0.282cm" loext:decorative="false"/>
    </style:style>
    <style:style style:name="gr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" style:family="graphic" style:parent-style-name="standard">
      <style:graphic-properties draw:stroke="solid" svg:stroke-width="0.088cm" svg:stroke-color="#c33a2a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gr1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2" style:family="graphic">
      <style:graphic-properties style:protect="size" loext:decorative="false"/>
    </style:style>
    <style:style style:name="gr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4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5" style:family="graphic" style:parent-style-name="standard">
      <style:graphic-properties draw:stroke="none" svg:stroke-width="0cm" draw:fill="solid" draw:fill-color="#c33a2a" draw:textarea-vertical-align="top" draw:auto-grow-height="false" fo:min-height="0cm" fo:min-width="0cm" fo:padding-top="0.125cm" fo:padding-bottom="0.125cm" fo:padding-left="0.25cm" fo:padding-right="0.25cm" fo:wrap-option="wrap" draw:shadow="visible" draw:shadow-offset-x="0.074cm" draw:shadow-offset-y="0.074cm" draw:shadow-color="#000000" draw:shadow-opacity="15%" loext:shadow-blur="0.282cm" loext:decorative="false"/>
    </style:style>
    <style:style style:name="gr16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7" style:family="graphic" style:parent-style-name="standard">
      <style:graphic-properties draw:stroke="none" svg:stroke-width="0cm" draw:fill="solid" draw:fill-color="#ffffff" draw:textarea-vertical-align="top" draw:auto-grow-height="false" fo:min-height="0cm" fo:min-width="0cm" fo:padding-top="0.125cm" fo:padding-bottom="0.125cm" fo:padding-left="0.25cm" fo:padding-right="0.25cm" fo:wrap-option="wrap" draw:shadow="visible" draw:shadow-offset-x="0.074cm" draw:shadow-offset-y="0.074cm" draw:shadow-color="#000000" draw:shadow-opacity="15%" loext:shadow-blur="0.282cm" loext:decorative="false"/>
    </style:style>
    <style:style style:name="gr18" style:family="graphic" style:parent-style-name="standard">
      <style:graphic-properties draw:stroke="none" svg:stroke-width="0cm" draw:fill="solid" draw:fill-color="#e8c9c3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2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3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5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6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7" style:family="graphic" style:parent-style-name="standard">
      <style:graphic-properties draw:stroke="none" svg:stroke-width="0cm" draw:fill="solid" draw:fill-color="#1a1a18" draw:textarea-vertical-align="top" draw:auto-grow-height="false" fo:min-height="0cm" fo:min-width="0cm" fo:padding-top="0.125cm" fo:padding-bottom="0.125cm" fo:padding-left="0.25cm" fo:padding-right="0.25cm" fo:wrap-option="wrap" draw:shadow="visible" draw:shadow-offset-x="0.074cm" draw:shadow-offset-y="0.074cm" draw:shadow-color="#000000" draw:shadow-opacity="15%" loext:shadow-blur="0.282cm" loext:decorative="false"/>
    </style:style>
    <style:style style:name="gr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1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2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4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5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6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7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8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9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0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1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2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3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4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5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9" style:family="graphic" style:parent-style-name="standard">
      <style:graphic-properties draw:stroke="dash" draw:stroke-dash="Long_20_Dash" svg:stroke-width="0.053cm" svg:stroke-color="#c33a2a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gr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1" style:family="graphic" style:parent-style-name="standard">
      <style:graphic-properties draw:stroke="solid" svg:stroke-width="0.106cm" svg:stroke-color="#1a1a18" draw:fill="solid" draw:fill-color="#c33a2a" draw:textarea-vertical-align="top" draw:auto-grow-height="false" fo:min-height="0cm" fo:min-width="0cm" fo:padding-top="0.125cm" fo:padding-bottom="0.125cm" fo:padding-left="0.25cm" fo:padding-right="0.25cm" fo:wrap-option="wrap" draw:shadow="visible" draw:shadow-offset-x="0cm" draw:shadow-offset-y="0.106cm" draw:shadow-color="#000000" draw:shadow-opacity="15%" loext:shadow-blur="0.282cm" loext:decorative="false"/>
    </style:style>
    <style:style style:name="gr5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3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6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9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0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1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3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4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6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hadow="visible" draw:shadow-offset-x="0.074cm" draw:shadow-offset-y="0.074cm" draw:shadow-color="#000000" draw:shadow-opacity="15%" loext:shadow-blur="0.282cm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68" style:family="graphic" style:parent-style-name="standard">
      <style:graphic-properties draw:stroke="none" svg:stroke-width="0cm" draw:fill="solid" draw:fill-color="#000000" draw:opacity="70%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6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1" style:family="graphic" style:parent-style-name="standard">
      <style:graphic-properties draw:stroke="none" svg:stroke-width="0cm" draw:fill="solid" draw:fill-color="#c33a2a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72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3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4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5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7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0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2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3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5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6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7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8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0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2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3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5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6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8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0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1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3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6" style:family="graphic" style:parent-style-name="standard">
      <style:graphic-properties draw:stroke="none" svg:stroke-width="0cm" draw:fill="solid" draw:fill-color="#262420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0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8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0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1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2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3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4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5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6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7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8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9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pr1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DEFAULT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3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4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5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6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7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8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9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10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11" style:family="presentation" style:parent-style-name="DEFAULT-notes" style:list-style-name="L1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P2" style:family="paragraph">
      <loext:graphic-properties draw:fill="solid" draw:fill-color="#ffffff"/>
      <style:paragraph-properties fo:text-align="left"/>
      <style:text-properties fo:font-size="18pt"/>
    </style:style>
    <style:style style:name="P3" style:family="paragraph">
      <style:paragraph-properties fo:margin-left="0cm" fo:margin-right="0cm" fo:margin-top="0cm" fo:margin-bottom="0cm" fo:line-height="100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5" style:family="paragraph">
      <style:paragraph-properties fo:margin-left="0cm" fo:margin-right="0cm" fo:margin-top="0cm" fo:margin-bottom="0cm" fo:line-height="108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6" style:family="paragraph">
      <loext:graphic-properties draw:fill="none"/>
      <style:paragraph-properties fo:margin-left="0cm" fo:margin-right="0cm" fo:margin-top="0cm" fo:margin-bottom="0cm" fo:line-height="108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7" style:family="paragraph">
      <style:paragraph-properties fo:margin-left="0cm" fo:margin-right="0cm" fo:margin-top="0cm" fo:margin-bottom="0cm" fo:line-height="125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8" style:family="paragraph">
      <loext:graphic-properties draw:fill="none"/>
      <style:paragraph-properties fo:margin-left="0cm" fo:margin-right="0cm" fo:margin-top="0cm" fo:margin-bottom="0cm" fo:line-height="125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9" style:family="paragraph">
      <loext:graphic-properties draw:fill="none" draw:fill-color="#ffffff"/>
      <style:paragraph-properties fo:margin-left="0cm" fo:margin-right="0cm" fo:margin-top="0cm" fo:margin-bottom="0cm" fo:line-height="100%" fo:text-align="lef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10" style:family="paragraph">
      <style:paragraph-properties fo:margin-left="0cm" fo:margin-right="0cm" fo:margin-top="0cm" fo:margin-bottom="0cm" fo:line-height="100%" fo:text-align="right" fo:text-indent="0cm" style:punctuation-wrap="hanging" loext:tab-stop-distance="2.54cm" style:writing-mode="lr-tb">
        <style:tab-stops/>
      </style:paragraph-properties>
      <style:text-properties fo:font-size="14pt" style:font-size-asian="14pt" style:font-size-complex="14pt" fo:hyphenate="false"/>
    </style:style>
    <style:style style:name="P11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P12" style:family="paragraph">
      <loext:graphic-properties draw:fill="solid" draw:fill-color="#c33a2a"/>
      <style:paragraph-properties fo:text-align="left"/>
      <style:text-properties fo:font-size="18pt"/>
    </style:style>
    <style:style style:name="P13" style:family="paragraph">
      <style:paragraph-properties fo:margin-left="0cm" fo:margin-right="0cm" fo:margin-top="0cm" fo:margin-bottom="0cm" fo:line-height="120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4" style:family="paragraph">
      <loext:graphic-properties draw:fill="none"/>
      <style:paragraph-properties fo:margin-left="0cm" fo:margin-right="0cm" fo:margin-top="0cm" fo:margin-bottom="0cm" fo:line-height="120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5" style:family="paragraph">
      <loext:graphic-properties draw:fill="solid" draw:fill-color="#e8c9c3"/>
      <style:paragraph-properties fo:text-align="left"/>
      <style:text-properties fo:font-size="18pt"/>
    </style:style>
    <style:style style:name="P16" style:family="paragraph">
      <style:paragraph-properties fo:margin-left="0cm" fo:margin-right="0cm" fo:margin-top="0cm" fo:margin-bottom="0cm" fo:line-height="115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7" style:family="paragraph">
      <loext:graphic-properties draw:fill="none"/>
      <style:paragraph-properties fo:margin-left="0cm" fo:margin-right="0cm" fo:margin-top="0cm" fo:margin-bottom="0cm" fo:line-height="115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8" style:family="paragraph">
      <style:paragraph-properties fo:margin-left="0cm" fo:margin-right="0cm" fo:margin-top="0cm" fo:margin-bottom="0cm" fo:line-height="100%" fo:text-align="righ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9" style:family="paragraph">
      <loext:graphic-properties draw:fill="none"/>
      <style:paragraph-properties fo:margin-left="0cm" fo:margin-right="0cm" fo:margin-top="0cm" fo:margin-bottom="0cm" fo:line-height="100%" fo:text-align="righ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0" style:family="paragraph">
      <style:paragraph-properties fo:margin-left="0cm" fo:margin-right="0cm" fo:margin-top="0cm" fo:margin-bottom="0cm" fo:line-height="130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1" style:family="paragraph">
      <loext:graphic-properties draw:fill="none"/>
      <style:paragraph-properties fo:margin-left="0cm" fo:margin-right="0cm" fo:margin-top="0cm" fo:margin-bottom="0cm" fo:line-height="130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2" style:family="paragraph">
      <loext:graphic-properties draw:fill="solid" draw:fill-color="#1a1a18"/>
      <style:paragraph-properties fo:text-align="left"/>
      <style:text-properties fo:font-size="18pt"/>
    </style:style>
    <style:style style:name="P23" style:family="paragraph">
      <style:paragraph-properties fo:margin-left="0cm" fo:margin-right="0cm" fo:margin-top="0cm" fo:margin-bottom="0cm" fo:line-height="11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4" style:family="paragraph">
      <loext:graphic-properties draw:fill="none"/>
      <style:paragraph-properties fo:margin-left="0cm" fo:margin-right="0cm" fo:margin-top="0cm" fo:margin-bottom="0cm" fo:line-height="11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5" style:family="paragraph">
      <style:paragraph-properties fo:margin-left="0cm" fo:margin-right="0cm" fo:margin-top="0cm" fo:margin-bottom="0cm" fo:line-height="12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6" style:family="paragraph">
      <loext:graphic-properties draw:fill="none"/>
      <style:paragraph-properties fo:margin-left="0cm" fo:margin-right="0cm" fo:margin-top="0cm" fo:margin-bottom="0cm" fo:line-height="12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7" style:family="paragraph"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8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9" style:family="paragraph">
      <style:paragraph-properties fo:margin-left="0cm" fo:margin-right="0cm" fo:margin-top="0cm" fo:margin-bottom="0cm" fo:line-height="122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0" style:family="paragraph">
      <loext:graphic-properties draw:fill="none"/>
      <style:paragraph-properties fo:margin-left="0cm" fo:margin-right="0cm" fo:margin-top="0cm" fo:margin-bottom="0cm" fo:line-height="122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1" style:family="paragraph">
      <loext:graphic-properties draw:fill="solid" draw:fill-color="#000000" draw:opacity="70%"/>
      <style:paragraph-properties fo:text-align="left"/>
      <style:text-properties fo:font-size="18pt"/>
    </style:style>
    <style:style style:name="P32" style:family="paragraph">
      <style:paragraph-properties fo:margin-left="0cm" fo:margin-right="0cm" fo:margin-top="0cm" fo:margin-bottom="0cm" fo:line-height="110%" fo:text-align="lef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3" style:family="paragraph">
      <loext:graphic-properties draw:fill="none"/>
      <style:paragraph-properties fo:margin-left="0cm" fo:margin-right="0cm" fo:margin-top="0cm" fo:margin-bottom="0cm" fo:line-height="110%" fo:text-align="lef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4" style:family="paragraph">
      <loext:graphic-properties draw:fill="solid" draw:fill-color="#262420"/>
      <style:paragraph-properties fo:text-align="left"/>
      <style:text-properties fo:font-size="18pt"/>
    </style:style>
    <style:style style:name="T1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3pt" fo:letter-spacing="0.071cm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1" style:font-size-complex="13pt" style:font-style-complex="normal" style:font-weight-complex="bold"/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36pt" fo:letter-spacing="normal" fo:language="en" fo:country="US" fo:font-style="normal" style:text-underline-style="none" fo:font-weight="bold" fo:background-color="transparent" style:font-name-asian="Calibri2" style:font-size-asian="36pt" style:font-style-asian="normal" style:font-weight-asian="bold" style:font-name-complex="Calibri1" style:font-size-complex="36pt" style:font-style-complex="normal" style:font-weight-complex="bold"/>
    </style:style>
    <style:style style:name="T3" style:family="text">
      <style:text-properties fo:font-variant="normal" fo:text-transform="none" fo:color="#f9f6f3" loext:opacity="100%" style:text-outline="false" style:text-line-through-style="none" style:text-line-through-type="none" style:text-position="0% 100%" style:font-name="Calibri1" fo:font-size="18pt" fo:letter-spacing="normal" fo:language="en" fo:country="US" fo:font-style="italic" style:text-underline-style="none" fo:font-weight="normal" fo:background-color="transparent" style:font-name-asian="Calibri2" style:font-size-asian="18pt" style:font-style-asian="italic" style:font-weight-asian="normal" style:font-name-complex="Calibri1" style:font-size-complex="18pt" style:font-style-complex="italic" style:font-weight-complex="normal"/>
    </style:style>
    <style:style style:name="T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6pt" fo:letter-spacing="normal" fo:language="en" fo:country="US" fo:font-style="normal" style:text-underline-style="none" fo:font-weight="bold" fo:background-color="transparent" style:font-name-asian="Calibri2" style:font-size-asian="16pt" style:font-style-asian="normal" style:font-weight-asian="bold" style:font-name-complex="Calibri1" style:font-size-complex="16pt" style:font-style-complex="normal" style:font-weight-complex="bold"/>
    </style:style>
    <style:style style:name="T5" style:family="text">
      <style:text-properties fo:font-variant="normal" fo:text-transform="none" fo:color="#c9c6c0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normal" fo:background-color="transparent" style:font-name-asian="Calibri2" style:font-size-asian="13pt" style:font-style-asian="normal" style:font-weight-asian="normal" style:font-name-complex="Calibri1" style:font-size-complex="13pt" style:font-style-complex="normal" style:font-weight-complex="normal"/>
    </style:style>
    <style:style style:name="T6" style:family="text">
      <style:text-properties fo:font-variant="normal" fo:text-transform="none" fo:color="#9c9a95" loext:opacity="100%" style:text-outline="false" style:text-line-through-style="none" style:text-line-through-type="none" style:text-position="0% 100%" style:font-name="Calibri1" fo:font-size="10pt" fo:letter-spacing="normal" fo:language="en" fo:country="US" fo:font-style="normal" style:text-underline-style="none" fo:font-weight="normal" fo:background-color="transparent" style:font-name-asian="Calibri2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T7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8.5pt" fo:letter-spacing="normal" fo:language="en" fo:country="US" fo:font-style="normal" style:text-underline-style="none" fo:font-weight="bold" fo:background-color="transparent" style:font-name-asian="Calibri2" style:font-size-asian="8.5pt" style:font-style-asian="normal" style:font-weight-asian="bold" style:font-name-complex="Calibri1" style:font-size-complex="8.5pt" style:font-style-complex="normal" style:font-weight-complex="bold"/>
    </style:style>
    <style:style style:name="T8" style:family="text">
      <style:text-properties fo:font-variant="normal" fo:text-transform="none" fo:color="#8a8780" loext:opacity="100%" style:text-outline="false" style:text-line-through-style="none" style:text-line-through-type="none" style:text-position="0% 100%" style:font-name="Calibri1" fo:font-size="8.5pt" fo:letter-spacing="normal" fo:language="en" fo:country="US" fo:font-style="normal" style:text-underline-style="none" fo:font-weight="normal" fo:background-color="transparent" style:font-name-asian="Calibri2" style:font-size-asian="8.5pt" style:font-style-asian="normal" style:font-weight-asian="normal" style:font-name-complex="Calibri1" style:font-size-complex="8.5pt" style:font-style-complex="normal" style:font-weight-complex="normal"/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+mn-lt" fo:font-size="12pt" fo:letter-spacing="normal" fo:language="en" fo:country="US" fo:font-style="normal" style:text-underline-style="none" fo:font-weight="normal" fo:background-color="transparent" style:font-name-asian="+mn-ea" style:font-size-asian="12pt" style:font-style-asian="normal" style:font-weight-asian="normal" style:font-name-complex="+mn-cs" style:font-size-complex="12pt" style:font-style-complex="normal" style:font-weight-complex="normal">
        <loext:char-complex-color loext:theme-type="dark1" loext:color-type="theme"/>
      </style:text-properties>
    </style:style>
    <style:style style:name="T10" style:family="text">
      <style:text-properties fo:font-variant="normal" fo:text-transform="none" fo:color="#1a1a18" loext:opacity="100%" style:text-outline="false" style:text-line-through-style="none" style:text-line-through-type="none" style:text-position="0% 100%" style:font-name="Calibri1" fo:font-size="30pt" fo:letter-spacing="normal" fo:language="en" fo:country="US" fo:font-style="normal" style:text-underline-style="none" fo:font-weight="bold" fo:background-color="transparent" style:font-name-asian="Calibri2" style:font-size-asian="30pt" style:font-style-asian="normal" style:font-weight-asian="bold" style:font-name-complex="Calibri1" style:font-size-complex="30pt" style:font-style-complex="normal" style:font-weight-complex="bold"/>
    </style:style>
    <style:style style:name="T11" style:family="text">
      <style:text-properties fo:font-variant="normal" fo:text-transform="none" fo:color="#1a1a18" loext:opacity="100%" style:text-outline="false" style:text-line-through-style="none" style:text-line-through-type="none" style:text-position="0% 100%" style:font-name="Calibri1" fo:font-size="16pt" fo:letter-spacing="normal" fo:language="en" fo:country="US" fo:font-style="normal" style:text-underline-style="none" fo:font-weight="bold" fo:background-color="transparent" style:font-name-asian="Calibri2" style:font-size-asian="16pt" style:font-style-asian="normal" style:font-weight-asian="bold" style:font-name-complex="Calibri1" style:font-size-complex="16pt" style:font-style-complex="normal" style:font-weight-complex="bold"/>
    </style:style>
    <style:style style:name="T12" style:family="text">
      <style:text-properties fo:font-variant="normal" fo:text-transform="none" fo:color="#4a4844" loext:opacity="100%" style:text-outline="false" style:text-line-through-style="none" style:text-line-through-type="none" style:text-position="0% 100%" style:font-name="Calibri1" fo:font-size="13.5pt" fo:letter-spacing="normal" fo:language="en" fo:country="US" fo:font-style="normal" style:text-underline-style="none" fo:font-weight="normal" fo:background-color="transparent" style:font-name-asian="Calibri2" style:font-size-asian="13.5pt" style:font-style-asian="normal" style:font-weight-asian="normal" style:font-name-complex="Calibri1" style:font-size-complex="13.5pt" style:font-style-complex="normal" style:font-weight-complex="normal"/>
    </style:style>
    <style:style style:name="T13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5pt" fo:letter-spacing="normal" fo:language="en" fo:country="US" fo:font-style="normal" style:text-underline-style="none" fo:font-weight="bold" fo:background-color="transparent" style:font-name-asian="Calibri2" style:font-size-asian="15pt" style:font-style-asian="normal" style:font-weight-asian="bold" style:font-name-complex="Calibri1" style:font-size-complex="15pt" style:font-style-complex="normal" style:font-weight-complex="bold"/>
    </style:style>
    <style:style style:name="T14" style:family="text">
      <style:text-properties fo:font-variant="normal" fo:text-transform="none" fo:color="#4a4844" loext:opacity="100%" style:text-outline="false" style:text-line-through-style="none" style:text-line-through-type="none" style:text-position="0% 100%" style:font-name="Calibri1" fo:font-size="12.5pt" fo:letter-spacing="normal" fo:language="en" fo:country="US" fo:font-style="normal" style:text-underline-style="none" fo:font-weight="normal" fo:background-color="transparent" style:font-name-asian="Calibri2" style:font-size-asian="12.5pt" style:font-style-asian="normal" style:font-weight-asian="normal" style:font-name-complex="Calibri1" style:font-size-complex="12.5pt" style:font-style-complex="normal" style:font-weight-complex="normal"/>
    </style:style>
    <style:style style:name="T15" style:family="text">
      <style:text-properties fo:font-variant="normal" fo:text-transform="none" fo:color="#9c9a95" loext:opacity="100%" style:text-outline="false" style:text-line-through-style="none" style:text-line-through-type="none" style:text-position="0% 100%" style:font-name="Calibri1" fo:font-size="9pt" fo:letter-spacing="normal" fo:language="en" fo:country="US" fo:font-style="normal" style:text-underline-style="none" fo:font-weight="normal" fo:background-color="transparent" style:font-name-asian="Calibri2" style:font-size-asian="9pt" style:font-style-asian="normal" style:font-weight-asian="normal" style:font-name-complex="Calibri1" style:font-size-complex="9pt" style:font-style-complex="normal" style:font-weight-complex="normal"/>
    </style:style>
    <style:style style:name="T16" style:family="text">
      <style:text-properties fo:font-variant="normal" fo:text-transform="none" fo:color="#1a1a18" loext:opacity="100%" style:text-outline="false" style:text-line-through-style="none" style:text-line-through-type="none" style:text-position="0% 100%" style:font-name="Calibri1" fo:font-size="27pt" fo:letter-spacing="normal" fo:language="en" fo:country="US" fo:font-style="normal" style:text-underline-style="none" fo:font-weight="bold" fo:background-color="transparent" style:font-name-asian="Calibri2" style:font-size-asian="27pt" style:font-style-asian="normal" style:font-weight-asian="bold" style:font-name-complex="Calibri1" style:font-size-complex="27pt" style:font-style-complex="normal" style:font-weight-complex="bold"/>
    </style:style>
    <style:style style:name="T17" style:family="text">
      <style:text-properties fo:font-variant="normal" fo:text-transform="none" fo:color="#3a3835" loext:opacity="100%" style:text-outline="false" style:text-line-through-style="none" style:text-line-through-type="none" style:text-position="0% 100%" style:font-name="Calibri1" fo:font-size="14.5pt" fo:letter-spacing="normal" fo:language="en" fo:country="US" fo:font-style="normal" style:text-underline-style="none" fo:font-weight="normal" fo:background-color="transparent" style:font-name-asian="Calibri2" style:font-size-asian="14.5pt" style:font-style-asian="normal" style:font-weight-asian="normal" style:font-name-complex="Calibri1" style:font-size-complex="14.5pt" style:font-style-complex="normal" style:font-weight-complex="normal"/>
    </style:style>
    <style:style style:name="T18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56pt" fo:letter-spacing="normal" fo:language="en" fo:country="US" fo:font-style="normal" style:text-underline-style="none" fo:font-weight="bold" fo:background-color="transparent" style:font-name-asian="Calibri2" style:font-size-asian="56pt" style:font-style-asian="normal" style:font-weight-asian="bold" style:font-name-complex="Calibri1" style:font-size-complex="56pt" style:font-style-complex="normal" style:font-weight-complex="bold"/>
    </style:style>
    <style:style style:name="T1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5pt" fo:letter-spacing="normal" fo:language="en" fo:country="US" fo:font-style="normal" style:text-underline-style="none" fo:font-weight="bold" fo:background-color="transparent" style:font-name-asian="Calibri2" style:font-size-asian="15pt" style:font-style-asian="normal" style:font-weight-asian="bold" style:font-name-complex="Calibri1" style:font-size-complex="15pt" style:font-style-complex="normal" style:font-weight-complex="bold"/>
    </style:style>
    <style:style style:name="T20" style:family="text">
      <style:text-properties fo:font-variant="normal" fo:text-transform="none" fo:color="#c9c6c0" loext:opacity="100%" style:text-outline="false" style:text-line-through-style="none" style:text-line-through-type="none" style:text-position="0% 100%" style:font-name="Calibri1" fo:font-size="12.5pt" fo:letter-spacing="normal" fo:language="en" fo:country="US" fo:font-style="normal" style:text-underline-style="none" fo:font-weight="normal" fo:background-color="transparent" style:font-name-asian="Calibri2" style:font-size-asian="12.5pt" style:font-style-asian="normal" style:font-weight-asian="normal" style:font-name-complex="Calibri1" style:font-size-complex="12.5pt" style:font-style-complex="normal" style:font-weight-complex="normal"/>
    </style:style>
    <style:style style:name="T21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3.5pt" fo:letter-spacing="normal" fo:language="en" fo:country="US" fo:font-style="normal" style:text-underline-style="none" fo:font-weight="bold" fo:background-color="transparent" style:font-name-asian="Calibri2" style:font-size-asian="13.5pt" style:font-style-asian="normal" style:font-weight-asian="bold" style:font-name-complex="Calibri1" style:font-size-complex="13.5pt" style:font-style-complex="normal" style:font-weight-complex="bold"/>
    </style:style>
    <style:style style:name="T22" style:family="text">
      <style:text-properties fo:font-variant="normal" fo:text-transform="none" fo:color="#4a4844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normal" fo:background-color="transparent" style:font-name-asian="Calibri2" style:font-size-asian="13pt" style:font-style-asian="normal" style:font-weight-asian="normal" style:font-name-complex="Calibri1" style:font-size-complex="13pt" style:font-style-complex="normal" style:font-weight-complex="normal"/>
    </style:style>
    <style:style style:name="T23" style:family="text">
      <style:text-properties fo:font-variant="normal" fo:text-transform="none" fo:color="#4a4844" loext:opacity="100%" style:text-outline="false" style:text-line-through-style="none" style:text-line-through-type="none" style:text-position="0% 100%" style:font-name="Calibri1" fo:font-size="14pt" fo:letter-spacing="normal" fo:language="en" fo:country="US" fo:font-style="italic" style:text-underline-style="none" fo:font-weight="normal" fo:background-color="transparent" style:font-name-asian="Calibri2" style:font-size-asian="14pt" style:font-style-asian="italic" style:font-weight-asian="normal" style:font-name-complex="Calibri1" style:font-size-complex="14pt" style:font-style-complex="italic" style:font-weight-complex="normal"/>
    </style:style>
    <style:style style:name="T24" style:family="text">
      <style:text-properties fo:font-variant="normal" fo:text-transform="none" fo:color="#1a1a18" loext:opacity="100%" style:text-outline="false" style:text-line-through-style="none" style:text-line-through-type="none" style:text-position="0% 100%" style:font-name="Calibri1" fo:font-size="14pt" fo:letter-spacing="normal" fo:language="en" fo:country="US" fo:font-style="normal" style:text-underline-style="none" fo:font-weight="bold" fo:background-color="transparent" style:font-name-asian="Calibri2" style:font-size-asian="14pt" style:font-style-asian="normal" style:font-weight-asian="bold" style:font-name-complex="Calibri1" style:font-size-complex="14pt" style:font-style-complex="normal" style:font-weight-complex="bold"/>
    </style:style>
    <style:style style:name="T25" style:family="text">
      <style:text-properties fo:font-variant="normal" fo:text-transform="none" fo:color="#5a5854" loext:opacity="100%" style:text-outline="false" style:text-line-through-style="none" style:text-line-through-type="none" style:text-position="0% 100%" style:font-name="Calibri1" fo:font-size="11pt" fo:letter-spacing="normal" fo:language="en" fo:country="US" fo:font-style="normal" style:text-underline-style="none" fo:font-weight="normal" fo:background-color="transparent" style:font-name-asian="Calibri2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2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30pt" fo:letter-spacing="normal" fo:language="en" fo:country="US" fo:font-style="normal" style:text-underline-style="none" fo:font-weight="bold" fo:background-color="transparent" style:font-name-asian="Calibri2" style:font-size-asian="30pt" style:font-style-asian="normal" style:font-weight-asian="bold" style:font-name-complex="Calibri1" style:font-size-complex="30pt" style:font-style-complex="normal" style:font-weight-complex="bold"/>
    </style:style>
    <style:style style:name="T27" style:family="text">
      <style:text-properties fo:font-variant="normal" fo:text-transform="none" fo:color="#c9c6c0" loext:opacity="100%" style:text-outline="false" style:text-line-through-style="none" style:text-line-through-type="none" style:text-position="0% 100%" style:font-name="Calibri1" fo:font-size="14pt" fo:letter-spacing="normal" fo:language="en" fo:country="US" fo:font-style="italic" style:text-underline-style="none" fo:font-weight="normal" fo:background-color="transparent" style:font-name-asian="Calibri2" style:font-size-asian="14pt" style:font-style-asian="italic" style:font-weight-asian="normal" style:font-name-complex="Calibri1" style:font-size-complex="14pt" style:font-style-complex="italic" style:font-weight-complex="normal"/>
    </style:style>
    <style:style style:name="T28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2pt" fo:letter-spacing="0.053cm" fo:language="en" fo:country="US" fo:font-style="normal" style:text-underline-style="none" fo:font-weight="bold" fo:background-color="transparent" style:font-name-asian="Calibri2" style:font-size-asian="12pt" style:font-style-asian="normal" style:font-weight-asian="bold" style:font-name-complex="Calibri1" style:font-size-complex="12pt" style:font-style-complex="normal" style:font-weight-complex="bold"/>
    </style:style>
    <style:style style:name="T29" style:family="text">
      <style:text-properties fo:font-variant="normal" fo:text-transform="none" fo:color="#9c9a95" loext:opacity="100%" style:text-outline="false" style:text-line-through-style="none" style:text-line-through-type="none" style:text-position="0% 100%" style:font-name="Calibri1" fo:font-size="11.5pt" fo:letter-spacing="normal" fo:language="en" fo:country="US" fo:font-style="normal" style:text-underline-style="none" fo:font-weight="normal" fo:background-color="transparent" style:font-name-asian="Calibri2" style:font-size-asian="11.5pt" style:font-style-asian="normal" style:font-weight-asian="normal" style:font-name-complex="Calibri1" style:font-size-complex="11.5pt" style:font-style-complex="normal" style:font-weight-complex="normal"/>
    </style:style>
    <style:style style:name="T30" style:family="text">
      <style:text-properties fo:font-variant="normal" fo:text-transform="none" fo:color="#8a8780" loext:opacity="100%" style:text-outline="false" style:text-line-through-style="none" style:text-line-through-type="none" style:text-position="0% 100%" style:font-name="Calibri1" fo:font-size="9pt" fo:letter-spacing="normal" fo:language="en" fo:country="US" fo:font-style="normal" style:text-underline-style="none" fo:font-weight="normal" fo:background-color="transparent" style:font-name-asian="Calibri2" style:font-size-asian="9pt" style:font-style-asian="normal" style:font-weight-asian="normal" style:font-name-complex="Calibri1" style:font-size-complex="9pt" style:font-style-complex="normal" style:font-weight-complex="normal"/>
    </style:style>
    <style:style style:name="T31" style:family="text">
      <style:text-properties fo:font-variant="normal" fo:text-transform="none" fo:color="#1a1a18" loext:opacity="100%" style:text-outline="false" style:text-line-through-style="none" style:text-line-through-type="none" style:text-position="0% 100%" style:font-name="Calibri1" fo:font-size="26pt" fo:letter-spacing="normal" fo:language="en" fo:country="US" fo:font-style="normal" style:text-underline-style="none" fo:font-weight="bold" fo:background-color="transparent" style:font-name-asian="Calibri2" style:font-size-asian="26pt" style:font-style-asian="normal" style:font-weight-asian="bold" style:font-name-complex="Calibri1" style:font-size-complex="26pt" style:font-style-complex="normal" style:font-weight-complex="bold"/>
    </style:style>
    <style:style style:name="T32" style:family="text">
      <style:text-properties fo:font-variant="normal" fo:text-transform="none" fo:color="#3a3835" loext:opacity="100%" style:text-outline="false" style:text-line-through-style="none" style:text-line-through-type="none" style:text-position="0% 100%" style:font-name="Calibri1" fo:font-size="12pt" fo:letter-spacing="normal" fo:language="en" fo:country="US" fo:font-style="normal" style:text-underline-style="none" fo:font-weight="normal" fo:background-color="transparent" style:font-name-asian="Calibri2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33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0.5pt" fo:letter-spacing="0.053cm" fo:language="en" fo:country="US" fo:font-style="normal" style:text-underline-style="none" fo:font-weight="bold" fo:background-color="transparent" style:font-name-asian="Calibri2" style:font-size-asian="10.5pt" style:font-style-asian="normal" style:font-weight-asian="bold" style:font-name-complex="Calibri1" style:font-size-complex="10.5pt" style:font-style-complex="normal" style:font-weight-complex="bold"/>
    </style:style>
    <style:style style:name="T34" style:family="text">
      <style:text-properties fo:font-variant="normal" fo:text-transform="none" fo:color="#3a3835" loext:opacity="100%" style:text-outline="false" style:text-line-through-style="none" style:text-line-through-type="none" style:text-position="0% 100%" style:font-name="Calibri1" fo:font-size="10.5pt" fo:letter-spacing="normal" fo:language="en" fo:country="US" fo:font-style="normal" style:text-underline-style="none" fo:font-weight="normal" fo:background-color="transparent" style:font-name-asian="Calibri2" style:font-size-asian="10.5pt" style:font-style-asian="normal" style:font-weight-asian="normal" style:font-name-complex="Calibri1" style:font-size-complex="10.5pt" style:font-style-complex="normal" style:font-weight-complex="normal"/>
    </style:style>
    <style:style style:name="T3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9.5pt" fo:letter-spacing="normal" fo:language="en" fo:country="US" fo:font-style="italic" style:text-underline-style="none" fo:font-weight="normal" fo:background-color="transparent" style:font-name-asian="Calibri2" style:font-size-asian="9.5pt" style:font-style-asian="italic" style:font-weight-asian="normal" style:font-name-complex="Calibri1" style:font-size-complex="9.5pt" style:font-style-complex="italic" style:font-weight-complex="normal"/>
    </style:style>
    <style:style style:name="T36" style:family="text">
      <style:text-properties fo:font-variant="normal" fo:text-transform="none" fo:color="#1a1a18" loext:opacity="100%" style:text-outline="false" style:text-line-through-style="none" style:text-line-through-type="none" style:text-position="0% 100%" style:font-name="Calibri1" fo:font-size="10.5pt" fo:letter-spacing="normal" fo:language="en" fo:country="US" fo:font-style="normal" style:text-underline-style="none" fo:font-weight="normal" fo:background-color="transparent" style:font-name-asian="Calibri2" style:font-size-asian="10.5pt" style:font-style-asian="normal" style:font-weight-asian="normal" style:font-name-complex="Calibri1" style:font-size-complex="10.5pt" style:font-style-complex="normal" style:font-weight-complex="normal"/>
    </style:style>
    <style:style style:name="T37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1" style:font-size-complex="13pt" style:font-style-complex="normal" style:font-weight-complex="bold"/>
    </style:style>
    <style:style style:name="T3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normal" fo:background-color="transparent" style:font-name-asian="Calibri2" style:font-size-asian="13pt" style:font-style-asian="normal" style:font-weight-asian="normal" style:font-name-complex="Calibri1" style:font-size-complex="13pt" style:font-style-complex="normal" style:font-weight-complex="normal"/>
    </style:style>
    <style:style style:name="T39" style:family="text">
      <style:text-properties fo:font-variant="normal" fo:text-transform="none" fo:color="#8a8780" loext:opacity="100%" style:text-outline="false" style:text-line-through-style="none" style:text-line-through-type="none" style:text-position="0% 100%" style:font-name="Calibri1" fo:font-size="10pt" fo:letter-spacing="normal" fo:language="en" fo:country="US" fo:font-style="italic" style:text-underline-style="none" fo:font-weight="normal" fo:background-color="transparent" style:font-name-asian="Calibri2" style:font-size-asian="10pt" style:font-style-asian="italic" style:font-weight-asian="normal" style:font-name-complex="Calibri1" style:font-size-complex="10pt" style:font-style-complex="italic" style:font-weight-complex="normal"/>
    </style:style>
    <style:style style:name="T40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0pt" fo:letter-spacing="normal" fo:language="en" fo:country="US" fo:font-style="italic" style:text-underline-style="solid" style:text-underline-width="auto" style:text-underline-color="font-color" fo:font-weight="normal" fo:background-color="transparent" style:font-name-asian="Calibri2" style:font-size-asian="10pt" style:font-style-asian="italic" style:font-weight-asian="normal" style:font-name-complex="Calibri1" style:font-size-complex="10pt" style:font-style-complex="italic" style:font-weight-complex="normal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0.5pt" fo:letter-spacing="normal" fo:language="en" fo:country="US" fo:font-style="normal" style:text-underline-style="none" fo:font-weight="normal" fo:background-color="transparent" style:font-name-asian="Calibri2" style:font-size-asian="10.5pt" style:font-style-asian="normal" style:font-weight-asian="normal" style:font-name-complex="Calibri1" style:font-size-complex="10.5pt" style:font-style-complex="normal" style:font-weight-complex="normal">
        <loext:char-complex-color loext:theme-type="dark1" loext:color-type="theme"/>
      </style:text-properties>
    </style:style>
    <style:style style:name="T4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20pt" fo:letter-spacing="normal" fo:language="en" fo:country="US" fo:font-style="normal" style:text-underline-style="none" fo:font-weight="bold" fo:background-color="transparent" style:font-name-asian="Calibri2" style:font-size-asian="20pt" style:font-style-asian="normal" style:font-weight-asian="bold" style:font-name-complex="Calibri1" style:font-size-complex="20pt" style:font-style-complex="normal" style:font-weight-complex="bold"/>
    </style:style>
    <style:style style:name="T4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15pt" fo:letter-spacing="normal" fo:language="en" fo:country="US" fo:font-style="normal" style:text-underline-style="none" fo:font-weight="normal" fo:background-color="transparent" style:font-name-asian="Calibri2" style:font-size-asian="15pt" style:font-style-asian="normal" style:font-weight-asian="normal" style:font-name-complex="Calibri1" style:font-size-complex="15pt" style:font-style-complex="normal" style:font-weight-complex="normal"/>
    </style:style>
    <style:style style:name="T4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1" fo:font-size="54pt" fo:letter-spacing="normal" fo:language="en" fo:country="US" fo:font-style="normal" style:text-underline-style="none" fo:font-weight="bold" fo:background-color="transparent" style:font-name-asian="Calibri2" style:font-size-asian="54pt" style:font-style-asian="normal" style:font-weight-asian="bold" style:font-name-complex="Calibri1" style:font-size-complex="54pt" style:font-style-complex="normal" style:font-weight-complex="bold"/>
    </style:style>
    <style:style style:name="T45" style:family="text">
      <style:text-properties fo:font-variant="normal" fo:text-transform="none" fo:color="#f9f6f3" loext:opacity="100%" style:text-outline="false" style:text-line-through-style="none" style:text-line-through-type="none" style:text-position="0% 100%" style:font-name="Calibri1" fo:font-size="16pt" fo:letter-spacing="normal" fo:language="en" fo:country="US" fo:font-style="italic" style:text-underline-style="none" fo:font-weight="normal" fo:background-color="transparent" style:font-name-asian="Calibri2" style:font-size-asian="16pt" style:font-style-asian="italic" style:font-weight-asian="normal" style:font-name-complex="Calibri1" style:font-size-complex="16pt" style:font-style-complex="italic" style:font-weight-complex="normal"/>
    </style:style>
    <style:style style:name="T46" style:family="text">
      <style:text-properties fo:font-variant="normal" fo:text-transform="none" fo:color="#c33a2a" loext:opacity="100%" style:text-outline="false" style:text-line-through-style="none" style:text-line-through-type="none" style:text-position="0% 100%" style:font-name="Calibri1" fo:font-size="13pt" fo:letter-spacing="normal" fo:language="en" fo:country="US" fo:font-style="normal" style:text-underline-style="none" fo:font-weight="normal" fo:background-color="transparent" style:font-name-asian="Calibri2" style:font-size-asian="13pt" style:font-style-asian="normal" style:font-weight-asian="normal" style:font-name-complex="Calibri1" style:font-size-complex="13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c33a2a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 text:min-label-width="0.6cm"/>
        <style:text-properties fo:color="#f9f6f3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c9c6c0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number text:level="1" style:num-format="">
        <style:list-level-properties text:min-label-width="0.6cm"/>
        <style:text-properties fo:color="#9c9a95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number text:level="1" style:num-format="">
        <style:list-level-properties text:min-label-width="0.6cm"/>
        <style:text-properties fo:color="#1a1a18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number text:level="1" style:num-format="">
        <style:list-level-properties text:min-label-width="0.6cm"/>
        <style:text-properties fo:color="#4a4844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0">
      <text:list-level-style-number text:level="1" style:num-format="">
        <style:list-level-properties text:min-label-width="0.6cm"/>
        <style:text-properties fo:color="#3a3835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number text:level="1" style:num-format="">
        <style:list-level-properties text:min-label-width="0.6cm"/>
        <style:text-properties fo:color="#5a5854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number text:level="1" style:num-format="">
        <style:list-level-properties text:min-label-width="0.6cm"/>
        <style:text-properties fo:color="#8a8780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3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7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94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3.21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4.48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5.75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02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8.2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9.56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4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Slide 1" draw:style-name="dp1" draw:master-page-name="DEFAULT">
        <draw:custom-shape draw:name="Shape 0" draw:style-name="gr1" draw:text-style-name="P1" draw:layer="layout" svg:width="8.635cm" svg:height="8.635cm" svg:x="25.019cm" svg:y="8.382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Shape 1" draw:style-name="gr2" draw:text-style-name="P1" draw:layer="layout" svg:width="6.603cm" svg:height="6.603cm" svg:x="26.035cm" svg:y="9.398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Shape 2" draw:style-name="gr3" draw:text-style-name="P1" draw:layer="layout" svg:width="4.825cm" svg:height="4.825cm" svg:x="26.924cm" svg:y="10.28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4" draw:text-style-name="P1" draw:layer="layout" svg:width="2.031cm" svg:height="2.031cm" svg:x="28.321cm" svg:y="11.684cm">
          <draw:image xlink:href="Pictures/1000000100000100000001007ECF9687.png" xlink:type="simple" xlink:show="embed" xlink:actuate="onLoad" draw:mime-type="image/png">
            <text:p/>
          </draw:image>
          <svg:desc>icons/bolt.png</svg:desc>
        </draw:frame>
        <draw:custom-shape draw:name="Shape 3" draw:style-name="gr5" draw:text-style-name="P2" draw:layer="layout" svg:width="4.022cm" svg:height="1.65cm" svg:x="1.524cm" svg:y="1.397cm">
          <text:p/>
          <draw:enhanced-geometry draw:mirror-horizontal="false" draw:mirror-vertical="false" draw:glue-points="?f8 0 0 ?f9 ?f8 ?f10 ?f11 ?f9" draw:text-areas="?f5 ?f5 ?f6 ?f7" svg:viewBox="0 0 0 0" draw:type="ooxml-roundRect" draw:modifiers="1846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1" draw:style-name="gr4" draw:text-style-name="P1" draw:layer="layout" svg:width="3.26cm" svg:height="1.142cm" svg:x="1.905cm" svg:y="1.651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4" draw:style-name="gr6" draw:text-style-name="P4" draw:layer="layout" svg:width="15.239cm" svg:height="1.015cm" svg:x="1.651cm" svg:y="5.08cm">
          <text:p text:style-name="P3"><text:span text:style-name="T1">SEMINARIO VIRTUAL · EN REDÉMONOS CON ENERGÍ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7" draw:text-style-name="P6" draw:layer="layout" svg:width="19.557cm" svg:height="4.952cm" svg:x="1.524cm" svg:y="6.223cm">
          <text:p text:style-name="P5"><text:span text:style-name="T2">La transformación de la matriz energética con justicia social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8" draw:text-style-name="P4" draw:layer="layout" svg:width="18.541cm" svg:height="1.523cm" svg:x="1.524cm" svg:y="11.557cm">
          <text:p text:style-name="P3"><text:span text:style-name="T3">Experiencias aplicadas en la cooperación al desarroll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hape 7" draw:style-name="gr9" draw:text-style-name="P1" draw:layer="layout" svg:x1="1.651cm" svg:y1="13.843cm" svg:x2="4.191cm" svg:y2="13.844cm">
          <text:p/>
        </draw:line>
        <draw:custom-shape draw:name="Text 8" draw:style-name="gr10" draw:text-style-name="P4" draw:layer="layout" svg:width="15.239cm" svg:height="2.031cm" svg:x="1.651cm" svg:y="14.351cm">
          <text:p text:style-name="P3"><text:span text:style-name="T4">Federica Carraro</text:span></text:p>
          <text:p text:style-name="P3"><text:span text:style-name="T5">Directora de SODePAZ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11" draw:text-style-name="P8" draw:layer="layout" svg:width="22.859cm" svg:height="2.158cm" svg:x="1.524cm" svg:y="16.637cm">
          <text:p text:style-name="P7"><text:span text:style-name="T6">Décima Temporada · Sesión 26 de junio de 2026</text:span></text:p>
          <text:p text:style-name="P7"><text:span text:style-name="T7">Convocan: </text:span><text:span text:style-name="T8">Red Mexicana de Bioenergía · Red Mexicana de Almacenamiento de Energía · RMEM · Red de Energía Solar · CRIDEA · El Colegio de Chihuahua · RED SUMAS · CICESE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1" presentation:class="page"/>
          <draw:frame draw:name="Notes Placeholder 2" presentation:style-name="pr1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2" draw:style-name="dp3" draw:master-page-name="DEFAULT">
        <draw:custom-shape draw:name="Shape 0" draw:style-name="gr5" draw:text-style-name="P2" draw:layer="layout" svg:width="3.659cm" svg:height="1.523cm" svg:x="28.0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28.4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13" draw:text-style-name="P4" draw:layer="layout" svg:width="15.239cm" svg:height="1.015cm" svg:x="1.778cm" svg:y="1.397cm">
          <text:p text:style-name="P3"><text:span text:style-name="T1">SODEPAZ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4" draw:text-style-name="P4" draw:layer="layout" svg:width="20.319cm" svg:height="2.158cm" svg:x="1.651cm" svg:y="2.337cm">
          <text:p text:style-name="P3"><text:span text:style-name="T10">¿Quién es SODePAZ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15" draw:text-style-name="P12" draw:layer="layout" svg:width="3.809cm" svg:height="3.809cm" svg:x="1.905cm" svg:y="5.33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4" draw:text-style-name="P1" draw:layer="layout" svg:width="1.929cm" svg:height="1.929cm" svg:x="2.845cm" svg:y="6.274cm">
          <draw:image xlink:href="Pictures/100000010000010000000100B3CCA4A6.png" xlink:type="simple" xlink:show="embed" xlink:actuate="onLoad" draw:mime-type="image/png">
            <text:p/>
          </draw:image>
          <svg:desc>icons/globe.png</svg:desc>
        </draw:frame>
        <draw:custom-shape draw:name="Text 4" draw:style-name="gr16" draw:text-style-name="P14" draw:layer="layout" svg:width="6.349cm" svg:height="6.603cm" svg:x="1.778cm" svg:y="9.779cm">
          <text:p text:style-name="P13"><text:span text:style-name="T11">ONGD española constituida en 1987</text:span></text:p>
          <text:p text:style-name="P13"><text:span text:style-name="T12">Fundada por profesionales de la salud formados en la Escuela de Salud Pública de La Habana (décadas de 1980 y 1990)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5" draw:style-name="gr17" draw:text-style-name="P2" draw:layer="layout" svg:width="21.843cm" svg:height="3.428cm" svg:x="10.16cm" svg:y="5.334cm">
          <text:p/>
          <draw:enhanced-geometry draw:mirror-horizontal="false" draw:mirror-vertical="false" draw:glue-points="?f8 0 0 ?f9 ?f8 ?f10 ?f11 ?f9" draw:text-areas="?f5 ?f5 ?f6 ?f7" svg:viewBox="0 0 0 0" draw:type="ooxml-roundRect" draw:modifiers="59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6" draw:style-name="gr18" draw:text-style-name="P15" draw:layer="layout" svg:width="1.269cm" svg:height="1.269cm" svg:x="10.922cm" svg:y="6.401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7" draw:style-name="gr19" draw:text-style-name="P17" draw:layer="layout" svg:width="18.541cm" svg:height="2.666cm" svg:x="12.827cm" svg:y="5.715cm">
          <text:p text:style-name="P16"><text:span text:style-name="T13">Vínculo identitario con Cuba</text:span></text:p>
          <text:p text:style-name="P16"><text:span text:style-name="T14">Un lazo estrecho que se ha mantenido a lo largo de toda nuestra trayectori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8" draw:style-name="gr17" draw:text-style-name="P2" draw:layer="layout" svg:width="21.843cm" svg:height="3.428cm" svg:x="10.16cm" svg:y="9.398cm">
          <text:p/>
          <draw:enhanced-geometry draw:mirror-horizontal="false" draw:mirror-vertical="false" draw:glue-points="?f8 0 0 ?f9 ?f8 ?f10 ?f11 ?f9" draw:text-areas="?f5 ?f5 ?f6 ?f7" svg:viewBox="0 0 0 0" draw:type="ooxml-roundRect" draw:modifiers="59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9" draw:style-name="gr18" draw:text-style-name="P15" draw:layer="layout" svg:width="1.269cm" svg:height="1.269cm" svg:x="10.922cm" svg:y="10.465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0" draw:style-name="gr20" draw:text-style-name="P17" draw:layer="layout" svg:width="18.541cm" svg:height="2.666cm" svg:x="12.827cm" svg:y="9.779cm">
          <text:p text:style-name="P16"><text:span text:style-name="T13">1993 · Inicio de la cooperación</text:span></text:p>
          <text:p text:style-name="P16"><text:span text:style-name="T14">Tras el derrumbe del bloque soviético, emerge una crisis energética que se ha agudizado en los últimos años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17" draw:text-style-name="P2" draw:layer="layout" svg:width="21.843cm" svg:height="3.428cm" svg:x="10.16cm" svg:y="13.462cm">
          <text:p/>
          <draw:enhanced-geometry draw:mirror-horizontal="false" draw:mirror-vertical="false" draw:glue-points="?f8 0 0 ?f9 ?f8 ?f10 ?f11 ?f9" draw:text-areas="?f5 ?f5 ?f6 ?f7" svg:viewBox="0 0 0 0" draw:type="ooxml-roundRect" draw:modifiers="59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2" draw:style-name="gr18" draw:text-style-name="P15" draw:layer="layout" svg:width="1.269cm" svg:height="1.269cm" svg:x="10.922cm" svg:y="14.529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3" draw:style-name="gr21" draw:text-style-name="P17" draw:layer="layout" svg:width="18.541cm" svg:height="2.666cm" svg:x="12.827cm" svg:y="13.843cm">
          <text:p text:style-name="P16"><text:span text:style-name="T13">La energía como eje</text:span></text:p>
          <text:p text:style-name="P16"><text:span text:style-name="T14">El sector energético ha orientado — y sigue orientando — nuestra colaboración con la isl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22" draw:text-style-name="P19" draw:layer="layout" svg:width="5.079cm" svg:height="0.761cm" svg:x="28.024cm" svg:y="17.907cm">
          <text:p text:style-name="P18"><text:span text:style-name="T15">2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5" draw:style-name="gr23" draw:text-style-name="P4" draw:layer="layout" svg:width="12.699cm" svg:height="0.761cm" svg:x="1.524cm" svg:y="17.907cm">
          <text:p text:style-name="P3"><text:span text:style-name="T15">En Redémonos con Energía · 26 junio 2026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2" presentation:class="page"/>
          <draw:frame draw:name="Notes Placeholder 2" presentation:style-name="pr3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3" draw:style-name="dp3" draw:master-page-name="DEFAULT">
        <draw:custom-shape draw:name="Shape 0" draw:style-name="gr5" draw:text-style-name="P2" draw:layer="layout" svg:width="3.659cm" svg:height="1.523cm" svg:x="28.0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28.4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24" draw:text-style-name="P4" draw:layer="layout" svg:width="15.239cm" svg:height="1.015cm" svg:x="1.778cm" svg:y="1.397cm">
          <text:p text:style-name="P3"><text:span text:style-name="T1">MARCO INSTITUCIONAL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25" draw:text-style-name="P4" draw:layer="layout" svg:width="24.891cm" svg:height="2.158cm" svg:x="1.651cm" svg:y="2.337cm">
          <text:p text:style-name="P3"><text:span text:style-name="T16">¿Cómo se financia la cooperación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26" draw:text-style-name="P21" draw:layer="layout" svg:width="17.779cm" svg:height="5.587cm" svg:x="1.778cm" svg:y="4.699cm">
          <text:p text:style-name="P20"><text:span text:style-name="T17">Nuestro trabajo se realiza gracias a las políticas públicas de cooperación y solidaridad internacional que, desde los años noventa y con sus altibajos, han sido impulsadas por los distintos gobiernos españoles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27" draw:text-style-name="P22" draw:layer="layout" svg:width="11.556cm" svg:height="10.159cm" svg:x="20.574cm" svg:y="4.699cm">
          <text:p/>
          <draw:enhanced-geometry draw:mirror-horizontal="false" draw:mirror-vertical="false" draw:glue-points="?f8 0 0 ?f9 ?f8 ?f10 ?f11 ?f9" draw:text-areas="?f5 ?f5 ?f6 ?f7" svg:viewBox="0 0 0 0" draw:type="ooxml-roundRect" draw:modifiers="25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1" draw:style-name="gr4" draw:text-style-name="P1" draw:layer="layout" svg:width="1.65cm" svg:height="1.65cm" svg:x="21.59cm" svg:y="5.588cm">
          <draw:image xlink:href="Pictures/100000010000010000000100189EB851.png" xlink:type="simple" xlink:show="embed" xlink:actuate="onLoad" draw:mime-type="image/png">
            <text:p/>
          </draw:image>
          <svg:desc>icons/law.png</svg:desc>
        </draw:frame>
        <draw:custom-shape draw:name="Text 5" draw:style-name="gr28" draw:text-style-name="P4" draw:layer="layout" svg:width="10.159cm" svg:height="2.539cm" svg:x="21.336cm" svg:y="7.493cm">
          <text:p text:style-name="P3"><text:span text:style-name="T18">2023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29" draw:text-style-name="P14" draw:layer="layout" svg:width="10.159cm" svg:height="4.063cm" svg:x="21.336cm" svg:y="10.287cm">
          <text:p text:style-name="P13"><text:span text:style-name="T19">Nueva Ley de Cooperación Internacional</text:span></text:p>
          <text:p text:style-name="P13"><text:span text:style-name="T20">Aprobada en España a finales de 2023, plantea una nueva dimensión para esta política públic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17" draw:text-style-name="P2" draw:layer="layout" svg:width="17.779cm" svg:height="3.936cm" svg:x="1.778cm" svg:y="11.049cm">
          <text:p/>
          <draw:enhanced-geometry draw:mirror-horizontal="false" draw:mirror-vertical="false" draw:glue-points="?f8 0 0 ?f9 ?f8 ?f10 ?f11 ?f9" draw:text-areas="?f5 ?f5 ?f6 ?f7" svg:viewBox="0 0 0 0" draw:type="ooxml-roundRect" draw:modifiers="516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Text 8" draw:style-name="gr30" draw:text-style-name="P14" draw:layer="layout" svg:width="16.255cm" svg:height="3.047cm" svg:x="2.54cm" svg:y="11.557cm">
          <text:p text:style-name="P13"><text:span text:style-name="T21">Modalidad habitual: </text:span><text:span text:style-name="T22">a través de varias modalidades, las ONGD acceden a estos fondos presentando propuestas de proyectos en alianza con organizaciones locales de los países con los que se mantienen relaciones de confianza y estratégicas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31" draw:text-style-name="P19" draw:layer="layout" svg:width="5.079cm" svg:height="0.761cm" svg:x="28.024cm" svg:y="17.907cm">
          <text:p text:style-name="P18"><text:span text:style-name="T15">3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32" draw:text-style-name="P4" draw:layer="layout" svg:width="12.699cm" svg:height="0.761cm" svg:x="1.524cm" svg:y="17.907cm">
          <text:p text:style-name="P3"><text:span text:style-name="T15">En Redémonos con Energía · 26 junio 2026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3" presentation:class="page"/>
          <draw:frame draw:name="Notes Placeholder 2" presentation:style-name="pr4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4" draw:style-name="dp3" draw:master-page-name="DEFAULT">
        <draw:custom-shape draw:name="Shape 0" draw:style-name="gr5" draw:text-style-name="P2" draw:layer="layout" svg:width="3.659cm" svg:height="1.523cm" svg:x="28.0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28.4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33" draw:text-style-name="P4" draw:layer="layout" svg:width="15.239cm" svg:height="1.015cm" svg:x="1.778cm" svg:y="1.397cm">
          <text:p text:style-name="P3"><text:span text:style-name="T1">OTROS SECTORES Y CONTEXTO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34" draw:text-style-name="P4" draw:layer="layout" svg:width="20.319cm" svg:height="2.158cm" svg:x="1.651cm" svg:y="2.337cm">
          <text:p text:style-name="P3"><text:span text:style-name="T10">Más allá de Cub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35" draw:text-style-name="P8" draw:layer="layout" svg:width="27.939cm" svg:height="1.777cm" svg:x="1.778cm" svg:y="4.445cm">
          <text:p text:style-name="P7"><text:span text:style-name="T23">Nuestro trabajo se despliega también en otras realidades, apostando por la lucha contra el cambio climático — donde las energías renovables son eje vertebrador de otros sectores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17" draw:text-style-name="P2" draw:layer="layout" svg:width="6.921cm" svg:height="8.381cm" svg:x="1.778cm" svg:y="6.985cm">
          <text:p/>
          <draw:enhanced-geometry draw:mirror-horizontal="false" draw:mirror-vertical="false" draw:glue-points="?f8 0 0 ?f9 ?f8 ?f10 ?f11 ?f9" draw:text-areas="?f5 ?f5 ?f6 ?f7" svg:viewBox="0 0 0 0" draw:type="ooxml-roundRect" draw:modifiers="367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5" draw:style-name="gr18" draw:text-style-name="P15" draw:layer="layout" svg:width="2.285cm" svg:height="2.285cm" svg:x="4.096cm" svg:y="7.87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4" draw:text-style-name="P1" draw:layer="layout" svg:width="1.371cm" svg:height="1.371cm" svg:x="4.553cm" svg:y="8.331cm">
          <draw:image xlink:href="Pictures/100000010000010000000100C0D4D0EA.png" xlink:type="simple" xlink:show="embed" xlink:actuate="onLoad" draw:mime-type="image/png">
            <text:p/>
          </draw:image>
          <svg:desc>icons/leaf_red.png</svg:desc>
        </draw:frame>
        <draw:custom-shape draw:name="Text 6" draw:style-name="gr36" draw:text-style-name="P24" draw:layer="layout" svg:width="5.905cm" svg:height="1.904cm" svg:x="2.286cm" svg:y="10.541cm">
          <text:p text:style-name="P23"><text:span text:style-name="T24">Cambio climátic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7" draw:style-name="gr37" draw:text-style-name="P26" draw:layer="layout" svg:width="5.905cm" svg:height="2.539cm" svg:x="2.286cm" svg:y="12.446cm">
          <text:p text:style-name="P25"><text:span text:style-name="T25">Las renovables como eje vertebrador transversal a otros sectores de intervención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8" draw:style-name="gr17" draw:text-style-name="P2" draw:layer="layout" svg:width="6.921cm" svg:height="8.381cm" svg:x="9.589cm" svg:y="6.985cm">
          <text:p/>
          <draw:enhanced-geometry draw:mirror-horizontal="false" draw:mirror-vertical="false" draw:glue-points="?f8 0 0 ?f9 ?f8 ?f10 ?f11 ?f9" draw:text-areas="?f5 ?f5 ?f6 ?f7" svg:viewBox="0 0 0 0" draw:type="ooxml-roundRect" draw:modifiers="367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9" draw:style-name="gr18" draw:text-style-name="P15" draw:layer="layout" svg:width="2.285cm" svg:height="2.285cm" svg:x="11.906cm" svg:y="7.87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4" draw:text-style-name="P1" draw:layer="layout" svg:width="1.371cm" svg:height="1.371cm" svg:x="12.363cm" svg:y="8.331cm">
          <draw:image xlink:href="Pictures/10000001000001000000010029CAEC2E.png" xlink:type="simple" xlink:show="embed" xlink:actuate="onLoad" draw:mime-type="image/png">
            <text:p/>
          </draw:image>
          <svg:desc>icons/water_red.png</svg:desc>
        </draw:frame>
        <draw:custom-shape draw:name="Text 10" draw:style-name="gr38" draw:text-style-name="P24" draw:layer="layout" svg:width="5.905cm" svg:height="1.904cm" svg:x="10.097cm" svg:y="10.541cm">
          <text:p text:style-name="P23"><text:span text:style-name="T24">Soberanía alimentaria, agua y saneamient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1" draw:style-name="gr39" draw:text-style-name="P26" draw:layer="layout" svg:width="5.905cm" svg:height="2.539cm" svg:x="10.097cm" svg:y="12.446cm">
          <text:p text:style-name="P25"><text:span text:style-name="T25">Programas que garantizan derechos básicos junto al acceso a la energí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2" draw:style-name="gr17" draw:text-style-name="P2" draw:layer="layout" svg:width="6.921cm" svg:height="8.381cm" svg:x="17.399cm" svg:y="6.985cm">
          <text:p/>
          <draw:enhanced-geometry draw:mirror-horizontal="false" draw:mirror-vertical="false" draw:glue-points="?f8 0 0 ?f9 ?f8 ?f10 ?f11 ?f9" draw:text-areas="?f5 ?f5 ?f6 ?f7" svg:viewBox="0 0 0 0" draw:type="ooxml-roundRect" draw:modifiers="367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3" draw:style-name="gr18" draw:text-style-name="P15" draw:layer="layout" svg:width="2.285cm" svg:height="2.285cm" svg:x="19.717cm" svg:y="7.87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4" draw:text-style-name="P1" draw:layer="layout" svg:width="1.371cm" svg:height="1.371cm" svg:x="20.174cm" svg:y="8.331cm">
          <draw:image xlink:href="Pictures/100000010000010000000100B2051324.png" xlink:type="simple" xlink:show="embed" xlink:actuate="onLoad" draw:mime-type="image/png">
            <text:p/>
          </draw:image>
          <svg:desc>icons/users_red.png</svg:desc>
        </draw:frame>
        <draw:custom-shape draw:name="Text 14" draw:style-name="gr40" draw:text-style-name="P24" draw:layer="layout" svg:width="5.905cm" svg:height="1.904cm" svg:x="17.907cm" svg:y="10.541cm">
          <text:p text:style-name="P23"><text:span text:style-name="T24">Fortalecimiento comunitari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5" draw:style-name="gr41" draw:text-style-name="P26" draw:layer="layout" svg:width="5.905cm" svg:height="2.539cm" svg:x="17.907cm" svg:y="12.446cm">
          <text:p text:style-name="P25"><text:span text:style-name="T25">Guatemala y Haití: procesos de organización y autogestión local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6" draw:style-name="gr17" draw:text-style-name="P2" draw:layer="layout" svg:width="6.921cm" svg:height="8.381cm" svg:x="25.21cm" svg:y="6.985cm">
          <text:p/>
          <draw:enhanced-geometry draw:mirror-horizontal="false" draw:mirror-vertical="false" draw:glue-points="?f8 0 0 ?f9 ?f8 ?f10 ?f11 ?f9" draw:text-areas="?f5 ?f5 ?f6 ?f7" svg:viewBox="0 0 0 0" draw:type="ooxml-roundRect" draw:modifiers="367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7" draw:style-name="gr18" draw:text-style-name="P15" draw:layer="layout" svg:width="2.285cm" svg:height="2.285cm" svg:x="27.527cm" svg:y="7.874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4" draw:style-name="gr4" draw:text-style-name="P1" draw:layer="layout" svg:width="1.371cm" svg:height="1.371cm" svg:x="27.984cm" svg:y="8.331cm">
          <draw:image xlink:href="Pictures/1000000100000100000001007D33B318.png" xlink:type="simple" xlink:show="embed" xlink:actuate="onLoad" draw:mime-type="image/png">
            <text:p/>
          </draw:image>
          <svg:desc>icons/hands_red.png</svg:desc>
        </draw:frame>
        <draw:custom-shape draw:name="Text 18" draw:style-name="gr42" draw:text-style-name="P24" draw:layer="layout" svg:width="5.905cm" svg:height="1.904cm" svg:x="25.718cm" svg:y="10.541cm">
          <text:p text:style-name="P23"><text:span text:style-name="T24">Contexto bélico: Palestin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9" draw:style-name="gr43" draw:text-style-name="P26" draw:layer="layout" svg:width="5.905cm" svg:height="2.539cm" svg:x="25.718cm" svg:y="12.446cm">
          <text:p text:style-name="P25"><text:span text:style-name="T25">Defensa de los derechos de las personas presas palestinas en cárceles israelíes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0" draw:style-name="gr44" draw:text-style-name="P19" draw:layer="layout" svg:width="5.079cm" svg:height="0.761cm" svg:x="28.024cm" svg:y="17.907cm">
          <text:p text:style-name="P18"><text:span text:style-name="T15">4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1" draw:style-name="gr45" draw:text-style-name="P4" draw:layer="layout" svg:width="12.699cm" svg:height="0.761cm" svg:x="1.524cm" svg:y="17.907cm">
          <text:p text:style-name="P3"><text:span text:style-name="T15">En Redémonos con Energía · 26 junio 2026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4" presentation:class="page"/>
          <draw:frame draw:name="Notes Placeholder 2" presentation:style-name="pr5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5" draw:style-name="dp1" draw:master-page-name="DEFAULT">
        <draw:custom-shape draw:name="Shape 0" draw:style-name="gr5" draw:text-style-name="P2" draw:layer="layout" svg:width="3.659cm" svg:height="1.523cm" svg:x="1.5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1.9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46" draw:text-style-name="P4" draw:layer="layout" svg:width="15.239cm" svg:height="1.015cm" svg:x="23.706cm" svg:y="1.397cm">
          <text:p text:style-name="P3"><text:span text:style-name="T1">CUB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47" draw:text-style-name="P28" draw:layer="layout" svg:width="29.209cm" svg:height="2.285cm" svg:x="1.651cm" svg:y="3.556cm">
          <text:p text:style-name="P27"><text:span text:style-name="T26">Tres experiencias que marcan el camin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48" draw:text-style-name="P28" draw:layer="layout" svg:width="26.161cm" svg:height="1.523cm" svg:x="3.81cm" svg:y="5.715cm">
          <text:p text:style-name="P27"><text:span text:style-name="T27">Cuba es el país en el que SODePAZ atesora mayor experiencia en energía. Tres proyectos, con sus luces y sombras, ilustran esa trayectori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hape 4" draw:style-name="gr49" draw:text-style-name="P1" draw:layer="layout" svg:x1="7.577cm" svg:y1="10.287cm" svg:x2="26.204cm" svg:y2="10.288cm">
          <text:p/>
        </draw:line>
        <draw:custom-shape draw:name="Text 5" draw:style-name="gr50" draw:text-style-name="P28" draw:layer="layout" svg:width="8.042cm" svg:height="0.888cm" svg:x="3.556cm" svg:y="7.747cm">
          <text:p text:style-name="P27"><text:span text:style-name="T28">PASO 1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51" draw:text-style-name="P12" draw:layer="layout" svg:width="2.539cm" svg:height="2.539cm" svg:x="6.308cm" svg:y="9.01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4" draw:text-style-name="P1" draw:layer="layout" svg:width="1.371cm" svg:height="1.371cm" svg:x="6.892cm" svg:y="9.703cm">
          <draw:image xlink:href="Pictures/10000001000001000000010077CA50FA.png" xlink:type="simple" xlink:show="embed" xlink:actuate="onLoad" draw:mime-type="image/png">
            <text:p/>
          </draw:image>
          <svg:desc>icons/solar.png</svg:desc>
        </draw:frame>
        <draw:custom-shape draw:name="Text 7" draw:style-name="gr52" draw:text-style-name="P24" draw:layer="layout" svg:width="8.042cm" svg:height="1.523cm" svg:x="3.556cm" svg:y="12.319cm">
          <text:p text:style-name="P23"><text:span text:style-name="T19">Electrificación fotovoltaic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53" draw:text-style-name="P26" draw:layer="layout" svg:width="8.042cm" svg:height="1.777cm" svg:x="3.556cm" svg:y="13.843cm">
          <text:p text:style-name="P25"><text:span text:style-name="T29">Centros de salud aislados</text:span></text:p>
          <text:p text:style-name="P25"><text:span text:style-name="T29">(más de 10 años)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54" draw:text-style-name="P28" draw:layer="layout" svg:width="8.042cm" svg:height="0.888cm" svg:x="12.869cm" svg:y="7.747cm">
          <text:p text:style-name="P27"><text:span text:style-name="T28">PASO 2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51" draw:text-style-name="P12" draw:layer="layout" svg:width="2.539cm" svg:height="2.539cm" svg:x="15.621cm" svg:y="9.01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4" draw:text-style-name="P1" draw:layer="layout" svg:width="1.371cm" svg:height="1.371cm" svg:x="16.205cm" svg:y="9.703cm">
          <draw:image xlink:href="Pictures/10000001000001000000010038EC12E8.png" xlink:type="simple" xlink:show="embed" xlink:actuate="onLoad" draw:mime-type="image/png">
            <text:p/>
          </draw:image>
          <svg:desc>icons/leaf.png</svg:desc>
        </draw:frame>
        <draw:custom-shape draw:name="Text 11" draw:style-name="gr55" draw:text-style-name="P24" draw:layer="layout" svg:width="8.042cm" svg:height="1.523cm" svg:x="12.869cm" svg:y="12.319cm">
          <text:p text:style-name="P23"><text:span text:style-name="T19">Biomasa de marabú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2" draw:style-name="gr56" draw:text-style-name="P26" draw:layer="layout" svg:width="8.042cm" svg:height="1.777cm" svg:x="12.869cm" svg:y="13.843cm">
          <text:p text:style-name="P25"><text:span text:style-name="T29">Centrales azucareras</text:span></text:p>
          <text:p text:style-name="P25"><text:span text:style-name="T29">(2010 · 4 años)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57" draw:text-style-name="P28" draw:layer="layout" svg:width="8.042cm" svg:height="0.888cm" svg:x="22.183cm" svg:y="7.747cm">
          <text:p text:style-name="P27"><text:span text:style-name="T28">PASO 3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4" draw:style-name="gr51" draw:text-style-name="P12" draw:layer="layout" svg:width="2.539cm" svg:height="2.539cm" svg:x="24.934cm" svg:y="9.01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4" draw:text-style-name="P1" draw:layer="layout" svg:width="1.371cm" svg:height="1.371cm" svg:x="25.519cm" svg:y="9.703cm">
          <draw:image xlink:href="Pictures/1000000100000100000001009D3FD336.png" xlink:type="simple" xlink:show="embed" xlink:actuate="onLoad" draw:mime-type="image/png">
            <text:p/>
          </draw:image>
          <svg:desc>icons/industry.png</svg:desc>
        </draw:frame>
        <draw:custom-shape draw:name="Text 15" draw:style-name="gr58" draw:text-style-name="P24" draw:layer="layout" svg:width="8.042cm" svg:height="1.523cm" svg:x="22.183cm" svg:y="12.319cm">
          <text:p text:style-name="P23"><text:span text:style-name="T19">Pellets del Jardín Botánic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6" draw:style-name="gr59" draw:text-style-name="P26" draw:layer="layout" svg:width="8.042cm" svg:height="1.777cm" svg:x="22.183cm" svg:y="13.843cm">
          <text:p text:style-name="P25"><text:span text:style-name="T29">Sustitución de combustible fósil</text:span></text:p>
          <text:p text:style-name="P25"><text:span text:style-name="T29">(desde enero de 2026)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7" draw:style-name="gr60" draw:text-style-name="P19" draw:layer="layout" svg:width="5.079cm" svg:height="0.761cm" svg:x="28.024cm" svg:y="17.907cm">
          <text:p text:style-name="P18"><text:span text:style-name="T30">5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8" draw:style-name="gr61" draw:text-style-name="P4" draw:layer="layout" svg:width="12.699cm" svg:height="0.761cm" svg:x="1.524cm" svg:y="17.907cm">
          <text:p text:style-name="P3"><text:span text:style-name="T30">En Redémonos con Energía · 26 junio 2026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5" presentation:class="page"/>
          <draw:frame draw:name="Notes Placeholder 2" presentation:style-name="pr6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6" draw:style-name="dp3" draw:master-page-name="DEFAULT">
        <draw:custom-shape draw:name="Shape 0" draw:style-name="gr5" draw:text-style-name="P2" draw:layer="layout" svg:width="3.659cm" svg:height="1.523cm" svg:x="28.0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28.4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62" draw:text-style-name="P4" draw:layer="layout" svg:width="15.239cm" svg:height="1.015cm" svg:x="1.778cm" svg:y="1.397cm">
          <text:p text:style-name="P3"><text:span text:style-name="T1">CASO 1 · CUB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63" draw:text-style-name="P4" draw:layer="layout" svg:width="23.621cm" svg:height="2.158cm" svg:x="1.651cm" svg:y="2.337cm">
          <text:p text:style-name="P3"><text:span text:style-name="T31">Salud con luz propia: electrificación fotovoltaic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64" draw:text-style-name="P8" draw:layer="layout" svg:width="8.889cm" svg:height="6.095cm" svg:x="1.778cm" svg:y="4.953cm">
          <text:p text:style-name="P7"><text:span text:style-name="T32">Centros de salud aislados, sin conexión a la red eléctrica, fueron dotados de sistemas fotovoltaicos. Una evaluación a los 5 años mostró una mejora sustancial de los indicadores de salud. El programa se extendió más de 10 años, llegando a círculos sociales comunitarios, casas de campesinos y pequeños sistemas en red que siguen funcionando hoy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17" draw:text-style-name="P2" draw:layer="layout" svg:width="8.889cm" svg:height="3.555cm" svg:x="1.778cm" svg:y="11.684cm">
          <text:p/>
          <draw:enhanced-geometry draw:mirror-horizontal="false" draw:mirror-vertical="false" draw:glue-points="?f8 0 0 ?f9 ?f8 ?f10 ?f11 ?f9" draw:text-areas="?f5 ?f5 ?f6 ?f7" svg:viewBox="0 0 0 0" draw:type="ooxml-roundRect" draw:modifiers="571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Text 5" draw:style-name="gr65" draw:text-style-name="P4" draw:layer="layout" svg:width="7.771cm" svg:height="0.71cm" svg:x="2.337cm" svg:y="12.192cm">
          <text:p text:style-name="P3"><text:span text:style-name="T33">SOCIOS CUBANO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66" draw:text-style-name="P30" draw:layer="layout" svg:width="7.771cm" svg:height="1.726cm" svg:x="2.337cm" svg:y="13.005cm">
          <text:p text:style-name="P29"><text:span text:style-name="T34">Ecosol (Copextel) · Ministerio de Salud Pública · Ministerio de Medio Ambiente · CUBASOLAR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1" draw:style-name="gr67" draw:text-style-name="P1" draw:layer="layout" svg:width="10.159cm" svg:height="10.286cm" svg:x="11.43cm" svg:y="4.953cm">
          <draw:image xlink:href="Pictures/10000000000004B0000004BF7F9AE32F.jpg" xlink:type="simple" xlink:show="embed" xlink:actuate="onLoad" draw:mime-type="image/jpeg">
            <text:p/>
          </draw:image>
          <svg:desc>photo_health_center_hq.jpg</svg:desc>
        </draw:frame>
        <draw:custom-shape draw:name="Shape 7" draw:style-name="gr68" draw:text-style-name="P31" draw:layer="layout" svg:width="10.159cm" svg:height="1.015cm" svg:x="11.43cm" svg:y="14.224cm">
          <text:p/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69" draw:text-style-name="P4" draw:layer="layout" svg:width="9.397cm" svg:height="1.015cm" svg:x="11.811cm" svg:y="14.224cm">
          <text:p text:style-name="P3"><text:span text:style-name="T35">Sistema fotovoltaico en un centro de salud rural cuban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70" draw:text-style-name="P4" draw:layer="layout" svg:width="9.735cm" svg:height="0.761cm" svg:x="22.352cm" svg:y="4.953cm">
          <text:p text:style-name="P3"><text:span text:style-name="T33">IMPACTO OBSERVAD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17" draw:text-style-name="P2" draw:layer="layout" svg:width="9.735cm" svg:height="1.999cm" svg:x="22.352cm" svg:y="6.096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1" draw:style-name="gr71" draw:text-style-name="P12" draw:layer="layout" svg:width="1.117cm" svg:height="1.117cm" svg:x="22.733cm" svg:y="6.53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4" draw:text-style-name="P1" draw:layer="layout" svg:width="0.659cm" svg:height="0.659cm" svg:x="22.962cm" svg:y="6.766cm">
          <draw:image xlink:href="Pictures/100000010000010000000100596FB764.png" xlink:type="simple" xlink:show="embed" xlink:actuate="onLoad" draw:mime-type="image/png">
            <text:p/>
          </draw:image>
          <svg:desc>icons/hospital.png</svg:desc>
        </draw:frame>
        <draw:custom-shape draw:name="Text 12" draw:style-name="gr72" draw:text-style-name="P33" draw:layer="layout" svg:width="7.576cm" svg:height="1.999cm" svg:x="24.181cm" svg:y="6.096cm">
          <text:p text:style-name="P32"><text:span text:style-name="T36">Atención de emergencias y horario extendid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3" draw:style-name="gr17" draw:text-style-name="P2" draw:layer="layout" svg:width="9.735cm" svg:height="1.999cm" svg:x="22.352cm" svg:y="8.477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4" draw:style-name="gr71" draw:text-style-name="P12" draw:layer="layout" svg:width="1.117cm" svg:height="1.117cm" svg:x="22.733cm" svg:y="8.919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4" draw:text-style-name="P1" draw:layer="layout" svg:width="0.659cm" svg:height="0.659cm" svg:x="22.962cm" svg:y="9.147cm">
          <draw:image xlink:href="Pictures/100000010000010000000100A7F45E27.png" xlink:type="simple" xlink:show="embed" xlink:actuate="onLoad" draw:mime-type="image/png">
            <text:p/>
          </draw:image>
          <svg:desc>icons/radio.png</svg:desc>
        </draw:frame>
        <draw:custom-shape draw:name="Text 15" draw:style-name="gr73" draw:text-style-name="P33" draw:layer="layout" svg:width="7.576cm" svg:height="1.999cm" svg:x="24.181cm" svg:y="8.477cm">
          <text:p text:style-name="P32"><text:span text:style-name="T36">Interconsultas vía radio y, después, celular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6" draw:style-name="gr17" draw:text-style-name="P2" draw:layer="layout" svg:width="9.735cm" svg:height="1.999cm" svg:x="22.352cm" svg:y="10.859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7" draw:style-name="gr71" draw:text-style-name="P12" draw:layer="layout" svg:width="1.117cm" svg:height="1.117cm" svg:x="22.733cm" svg:y="11.3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4" draw:style-name="gr4" draw:text-style-name="P1" draw:layer="layout" svg:width="0.659cm" svg:height="0.659cm" svg:x="22.962cm" svg:y="11.528cm">
          <draw:image xlink:href="Pictures/100000010000010000000100992840B4.png" xlink:type="simple" xlink:show="embed" xlink:actuate="onLoad" draw:mime-type="image/png">
            <text:p/>
          </draw:image>
          <svg:desc>icons/syringe.png</svg:desc>
        </draw:frame>
        <draw:custom-shape draw:name="Text 18" draw:style-name="gr74" draw:text-style-name="P33" draw:layer="layout" svg:width="7.576cm" svg:height="1.999cm" svg:x="24.181cm" svg:y="10.859cm">
          <text:p text:style-name="P32"><text:span text:style-name="T36">Conservación de vacunas y medicamento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9" draw:style-name="gr17" draw:text-style-name="P2" draw:layer="layout" svg:width="9.735cm" svg:height="1.999cm" svg:x="22.352cm" svg:y="13.24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20" draw:style-name="gr71" draw:text-style-name="P12" draw:layer="layout" svg:width="1.117cm" svg:height="1.117cm" svg:x="22.733cm" svg:y="13.681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5" draw:style-name="gr4" draw:text-style-name="P1" draw:layer="layout" svg:width="0.659cm" svg:height="0.659cm" svg:x="22.962cm" svg:y="13.91cm">
          <draw:image xlink:href="Pictures/1000000100000100000001007B9D5F71.png" xlink:type="simple" xlink:show="embed" xlink:actuate="onLoad" draw:mime-type="image/png">
            <text:p/>
          </draw:image>
          <svg:desc>icons/users.png</svg:desc>
        </draw:frame>
        <draw:custom-shape draw:name="Text 21" draw:style-name="gr75" draw:text-style-name="P33" draw:layer="layout" svg:width="7.576cm" svg:height="1.999cm" svg:x="24.181cm" svg:y="13.24cm">
          <text:p text:style-name="P32"><text:span text:style-name="T36">Mayor estabilidad del personal sanitari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2" draw:style-name="gr27" draw:text-style-name="P22" draw:layer="layout" svg:width="30.309cm" svg:height="1.904cm" svg:x="1.778cm" svg:y="16.129cm">
          <text:p/>
          <draw:enhanced-geometry draw:mirror-horizontal="false" draw:mirror-vertical="false" draw:glue-points="?f8 0 0 ?f9 ?f8 ?f10 ?f11 ?f9" draw:text-areas="?f5 ?f5 ?f6 ?f7" svg:viewBox="0 0 0 0" draw:type="ooxml-roundRect" draw:modifiers="10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6" draw:style-name="gr4" draw:text-style-name="P1" draw:layer="layout" svg:width="1.015cm" svg:height="1.015cm" svg:x="2.413cm" svg:y="16.586cm">
          <draw:image xlink:href="Pictures/10000001000001000000010025B4C371.png" xlink:type="simple" xlink:show="embed" xlink:actuate="onLoad" draw:mime-type="image/png">
            <text:p/>
          </draw:image>
          <svg:desc>icons/question.png</svg:desc>
        </draw:frame>
        <draw:custom-shape draw:name="Text 23" draw:style-name="gr76" draw:text-style-name="P33" draw:layer="layout" svg:width="28.023cm" svg:height="1.904cm" svg:x="3.937cm" svg:y="16.129cm">
          <text:p text:style-name="P32"><text:span text:style-name="T37">Para el debate: <text:s/></text:span><text:span text:style-name="T38">Hoy solo el 2 % de la población cubana no está conectada a la red — pero el reto ya no es la distribución, sino la generación. ¿Son las renovables eficientes para sostener la demanda actual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4" draw:style-name="gr77" draw:text-style-name="P19" draw:layer="layout" svg:width="5.079cm" svg:height="0.634cm" svg:x="28.024cm" svg:y="18.237cm">
          <text:p text:style-name="P18"><text:span text:style-name="T15">6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6" presentation:class="page"/>
          <draw:frame draw:name="Notes Placeholder 2" presentation:style-name="pr7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7" draw:style-name="dp3" draw:master-page-name="DEFAULT">
        <draw:custom-shape draw:name="Shape 0" draw:style-name="gr5" draw:text-style-name="P2" draw:layer="layout" svg:width="3.659cm" svg:height="1.523cm" svg:x="28.0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28.4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78" draw:text-style-name="P4" draw:layer="layout" svg:width="15.239cm" svg:height="1.015cm" svg:x="1.778cm" svg:y="1.397cm">
          <text:p text:style-name="P3"><text:span text:style-name="T1">CASO 2 · CUB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79" draw:text-style-name="P4" draw:layer="layout" svg:width="23.621cm" svg:height="2.158cm" svg:x="1.651cm" svg:y="2.337cm">
          <text:p text:style-name="P3"><text:span text:style-name="T31">El marabú: de plaga invasora a biomasa energétic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80" draw:text-style-name="P8" draw:layer="layout" svg:width="8.889cm" svg:height="6.603cm" svg:x="1.778cm" svg:y="4.953cm">
          <text:p text:style-name="P7"><text:span text:style-name="T32">Arbusto leñoso y espinoso, endémico de Cuba, que puede alcanzar 8–10 metros y se reproduce con facilidad gracias a la ganadería. Tradicionalmente se ha usado para fabricar carbón, exportado a Europa desde hace décadas. Desde 2010, un proyecto financiado por la Comisión Europea y la Agencia Andaluza de Cooperación Internacional (4 años) creó un proceso semi-industrial: cosecha, transporte, astillado y entrega a centrales azucareras para su combustión en el procesamiento de la cañ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17" draw:text-style-name="P2" draw:layer="layout" svg:width="8.889cm" svg:height="3.047cm" svg:x="1.778cm" svg:y="12.192cm">
          <text:p/>
          <draw:enhanced-geometry draw:mirror-horizontal="false" draw:mirror-vertical="false" draw:glue-points="?f8 0 0 ?f9 ?f8 ?f10 ?f11 ?f9" draw:text-areas="?f5 ?f5 ?f6 ?f7" svg:viewBox="0 0 0 0" draw:type="ooxml-roundRect" draw:modifiers="6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Text 5" draw:style-name="gr81" draw:text-style-name="P4" draw:layer="layout" svg:width="7.771cm" svg:height="0.71cm" svg:x="2.337cm" svg:y="12.7cm">
          <text:p text:style-name="P3"><text:span text:style-name="T33">SOCIOS CUBANO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82" draw:text-style-name="P30" draw:layer="layout" svg:width="7.771cm" svg:height="1.218cm" svg:x="2.337cm" svg:y="13.513cm">
          <text:p text:style-name="P29"><text:span text:style-name="T34">Universidad de Camagüey · ACTAF (Asoc. de Técnicos Forestales) · Ministerio de Agricultura y delegaciones provinciale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17" draw:text-style-name="P2" draw:layer="layout" svg:width="10.159cm" svg:height="10.286cm" svg:x="11.43cm" svg:y="4.953cm">
          <text:p/>
          <draw:enhanced-geometry draw:mirror-horizontal="false" draw:mirror-vertical="false" draw:glue-points="?f8 0 0 ?f9 ?f8 ?f10 ?f11 ?f9" draw:text-areas="?f5 ?f5 ?f6 ?f7" svg:viewBox="0 0 0 0" draw:type="ooxml-roundRect" draw:modifiers="25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1" draw:style-name="gr4" draw:text-style-name="P1" draw:layer="layout" svg:width="4.952cm" svg:height="6.832cm" svg:x="14.034cm" svg:y="6.68cm">
          <draw:image xlink:href="Pictures/10000001000001C700000274E78CF17F.png" xlink:type="simple" xlink:show="embed" xlink:actuate="onLoad" draw:mime-type="image/png">
            <text:p/>
          </draw:image>
          <svg:desc>marabu_logo.png</svg:desc>
        </draw:frame>
        <draw:custom-shape draw:name="Text 8" draw:style-name="gr83" draw:text-style-name="P28" draw:layer="layout" svg:width="9.143cm" svg:height="1.015cm" svg:x="11.938cm" svg:y="13.843cm">
          <text:p text:style-name="P27"><text:span text:style-name="T39">Vídeo del proyecto: </text:span><text:span text:style-name="T40"><text:a xlink:href="https://www.youtube.com/watch?v=C8FPiXa8Dos" xlink:type="simple">https://www.youtube.com/watch?v=C8FPiXa8Dos</text:a>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84" draw:text-style-name="P4" draw:layer="layout" svg:width="9.735cm" svg:height="0.761cm" svg:x="22.352cm" svg:y="4.953cm">
          <text:p text:style-name="P3"><text:span text:style-name="T33">OBJETIVOS DEL PROYECT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17" draw:text-style-name="P2" draw:layer="layout" svg:width="9.735cm" svg:height="1.999cm" svg:x="22.352cm" svg:y="6.096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1" draw:style-name="gr71" draw:text-style-name="P12" draw:layer="layout" svg:width="1.117cm" svg:height="1.117cm" svg:x="22.733cm" svg:y="6.53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4" draw:text-style-name="P1" draw:layer="layout" svg:width="0.659cm" svg:height="0.659cm" svg:x="22.962cm" svg:y="6.766cm">
          <draw:image xlink:href="Pictures/10000001000001000000010038EC12E8.png" xlink:type="simple" xlink:show="embed" xlink:actuate="onLoad" draw:mime-type="image/png">
            <text:p/>
          </draw:image>
          <svg:desc>icons/leaf.png</svg:desc>
        </draw:frame>
        <draw:custom-shape draw:name="Text 12" draw:style-name="gr85" draw:text-style-name="P33" draw:layer="layout" svg:width="7.576cm" svg:height="1.999cm" svg:x="24.181cm" svg:y="6.096cm">
          <text:p text:style-name="P32"><text:span text:style-name="T36">Menor dependencia de combustibles fósile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3" draw:style-name="gr17" draw:text-style-name="P2" draw:layer="layout" svg:width="9.735cm" svg:height="1.999cm" svg:x="22.352cm" svg:y="8.477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4" draw:style-name="gr71" draw:text-style-name="P12" draw:layer="layout" svg:width="1.117cm" svg:height="1.117cm" svg:x="22.733cm" svg:y="8.919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4" draw:text-style-name="P1" draw:layer="layout" svg:width="0.659cm" svg:height="0.659cm" svg:x="22.962cm" svg:y="9.147cm">
          <draw:image xlink:href="Pictures/1000000100000100000001002173951B.png" xlink:type="simple" xlink:show="embed" xlink:actuate="onLoad" draw:mime-type="image/png">
            <text:p/>
          </draw:image>
          <svg:desc>icons/truck.png</svg:desc>
        </draw:frame>
        <draw:custom-shape draw:name="Text 15" draw:style-name="gr86" draw:text-style-name="P33" draw:layer="layout" svg:width="7.576cm" svg:height="1.999cm" svg:x="24.181cm" svg:y="8.477cm">
          <text:p text:style-name="P32"><text:span text:style-name="T36">Menos importaciones, menos contaminación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6" draw:style-name="gr17" draw:text-style-name="P2" draw:layer="layout" svg:width="9.735cm" svg:height="1.999cm" svg:x="22.352cm" svg:y="10.859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7" draw:style-name="gr71" draw:text-style-name="P12" draw:layer="layout" svg:width="1.117cm" svg:height="1.117cm" svg:x="22.733cm" svg:y="11.3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4" draw:style-name="gr4" draw:text-style-name="P1" draw:layer="layout" svg:width="0.659cm" svg:height="0.659cm" svg:x="22.962cm" svg:y="11.528cm">
          <draw:image xlink:href="Pictures/10000001000001000000010089D9C1DA.png" xlink:type="simple" xlink:show="embed" xlink:actuate="onLoad" draw:mime-type="image/png">
            <text:p/>
          </draw:image>
          <svg:desc>icons/seedling.png</svg:desc>
        </draw:frame>
        <draw:custom-shape draw:name="Text 18" draw:style-name="gr87" draw:text-style-name="P33" draw:layer="layout" svg:width="7.576cm" svg:height="1.999cm" svg:x="24.181cm" svg:y="10.859cm">
          <text:p text:style-name="P32"><text:span text:style-name="T36">Tierra liberada para cultivo de alimento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9" draw:style-name="gr17" draw:text-style-name="P2" draw:layer="layout" svg:width="9.735cm" svg:height="1.999cm" svg:x="22.352cm" svg:y="13.24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20" draw:style-name="gr71" draw:text-style-name="P12" draw:layer="layout" svg:width="1.117cm" svg:height="1.117cm" svg:x="22.733cm" svg:y="13.681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5" draw:style-name="gr4" draw:text-style-name="P1" draw:layer="layout" svg:width="0.659cm" svg:height="0.659cm" svg:x="22.962cm" svg:y="13.91cm">
          <draw:image xlink:href="Pictures/1000000100000100000001009D3FD336.png" xlink:type="simple" xlink:show="embed" xlink:actuate="onLoad" draw:mime-type="image/png">
            <text:p/>
          </draw:image>
          <svg:desc>icons/industry.png</svg:desc>
        </draw:frame>
        <draw:custom-shape draw:name="Text 21" draw:style-name="gr88" draw:text-style-name="P33" draw:layer="layout" svg:width="7.576cm" svg:height="1.999cm" svg:x="24.181cm" svg:y="13.24cm">
          <text:p text:style-name="P32"><text:span text:style-name="T36">Un nuevo producto comercializable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2" draw:style-name="gr27" draw:text-style-name="P22" draw:layer="layout" svg:width="30.309cm" svg:height="1.904cm" svg:x="1.778cm" svg:y="16.129cm">
          <text:p/>
          <draw:enhanced-geometry draw:mirror-horizontal="false" draw:mirror-vertical="false" draw:glue-points="?f8 0 0 ?f9 ?f8 ?f10 ?f11 ?f9" draw:text-areas="?f5 ?f5 ?f6 ?f7" svg:viewBox="0 0 0 0" draw:type="ooxml-roundRect" draw:modifiers="10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6" draw:style-name="gr4" draw:text-style-name="P1" draw:layer="layout" svg:width="1.015cm" svg:height="1.015cm" svg:x="2.413cm" svg:y="16.586cm">
          <draw:image xlink:href="Pictures/10000001000001000000010025B4C371.png" xlink:type="simple" xlink:show="embed" xlink:actuate="onLoad" draw:mime-type="image/png">
            <text:p/>
          </draw:image>
          <svg:desc>icons/question.png</svg:desc>
        </draw:frame>
        <draw:custom-shape draw:name="Text 23" draw:style-name="gr89" draw:text-style-name="P33" draw:layer="layout" svg:width="28.023cm" svg:height="1.904cm" svg:x="3.937cm" svg:y="16.129cm">
          <text:p text:style-name="P32"><text:span text:style-name="T37">Para el debate: <text:s/></text:span><text:span text:style-name="T38">Se adquirió equipamiento nunca antes introducido en Cuba —salvo un prototipo de la Universidad de Camagüey aún en pruebas— para un árbol especialmente duro y espinoso. ¿Es la tecnología empleada adecuada al contexto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4" draw:style-name="gr90" draw:text-style-name="P19" draw:layer="layout" svg:width="5.079cm" svg:height="0.634cm" svg:x="28.024cm" svg:y="18.237cm">
          <text:p text:style-name="P18"><text:span text:style-name="T15">7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7" presentation:class="page"/>
          <draw:frame draw:name="Notes Placeholder 2" presentation:style-name="pr8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8" draw:style-name="dp3" draw:master-page-name="DEFAULT">
        <draw:custom-shape draw:name="Shape 0" draw:style-name="gr5" draw:text-style-name="P2" draw:layer="layout" svg:width="3.659cm" svg:height="1.523cm" svg:x="28.0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28.4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91" draw:text-style-name="P4" draw:layer="layout" svg:width="15.239cm" svg:height="1.015cm" svg:x="1.778cm" svg:y="1.397cm">
          <text:p text:style-name="P3"><text:span text:style-name="T1">CASO 3 · CUB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92" draw:text-style-name="P4" draw:layer="layout" svg:width="23.621cm" svg:height="2.158cm" svg:x="1.651cm" svg:y="2.337cm">
          <text:p text:style-name="P3"><text:span text:style-name="T31">Pellets del Jardín Botánico de La Haban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93" draw:text-style-name="P8" draw:layer="layout" svg:width="8.889cm" svg:height="5.079cm" svg:x="1.778cm" svg:y="4.953cm">
          <text:p text:style-name="P7"><text:span text:style-name="T32">Iniciado en enero de 2026, en la etapa más crítica del déficit energético cubano. El proyecto convierte restos de poda, ramas y árboles caídos en pellets —tras un proceso de secado— para sustituir un combustible fósil hoy escasísimo, complementado con paneles solares en puntos clave de la cadena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17" draw:text-style-name="P2" draw:layer="layout" svg:width="8.889cm" svg:height="4.571cm" svg:x="1.778cm" svg:y="10.668cm">
          <text:p/>
          <draw:enhanced-geometry draw:mirror-horizontal="false" draw:mirror-vertical="false" draw:glue-points="?f8 0 0 ?f9 ?f8 ?f10 ?f11 ?f9" draw:text-areas="?f5 ?f5 ?f6 ?f7" svg:viewBox="0 0 0 0" draw:type="ooxml-roundRect" draw:modifiers="444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Text 5" draw:style-name="gr94" draw:text-style-name="P4" draw:layer="layout" svg:width="7.771cm" svg:height="0.71cm" svg:x="2.337cm" svg:y="11.176cm">
          <text:p text:style-name="P3"><text:span text:style-name="T33">SOCIOS Y FINANCIACIÓN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95" draw:text-style-name="P30" draw:layer="layout" svg:width="7.771cm" svg:height="2.742cm" svg:x="2.337cm" svg:y="11.989cm">
          <text:p text:style-name="P29"><text:span text:style-name="T34">Cuba: CUBASOLAR · CUBAENERGÍA · Universidad de La Habana</text:span></text:p>
          <text:p text:style-name="P29"><text:span text:style-name="T41"/></text:p>
          <text:p text:style-name="P29"><text:span text:style-name="T34">España: Universidad de Zaragoza · SODePAZ · ECOFRICALIA · Curvados Quintín</text:span></text:p>
          <text:p text:style-name="P29"><text:span text:style-name="T41"/></text:p>
          <text:p text:style-name="P29"><text:span text:style-name="T34">Financia: AECID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1" draw:style-name="gr67" draw:text-style-name="P1" draw:layer="layout" svg:width="10.159cm" svg:height="10.286cm" svg:x="11.43cm" svg:y="4.953cm">
          <draw:image xlink:href="Pictures/10000000000004B0000004BF5F34DA8C.jpg" xlink:type="simple" xlink:show="embed" xlink:actuate="onLoad" draw:mime-type="image/jpeg">
            <text:p/>
          </draw:image>
          <svg:desc>pellets_box_hq.jpg</svg:desc>
        </draw:frame>
        <draw:custom-shape draw:name="Shape 7" draw:style-name="gr68" draw:text-style-name="P31" draw:layer="layout" svg:width="10.159cm" svg:height="1.015cm" svg:x="11.43cm" svg:y="14.224cm">
          <text:p/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96" draw:text-style-name="P4" draw:layer="layout" svg:width="9.397cm" svg:height="1.015cm" svg:x="11.811cm" svg:y="14.224cm">
          <text:p text:style-name="P3"><text:span text:style-name="T35">Pellets de biomasa producidos por el proyecto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9" draw:style-name="gr17" draw:text-style-name="P2" draw:layer="layout" svg:width="4.622cm" svg:height="1.609cm" svg:x="11.735cm" svg:y="5.258cm">
          <text:p/>
          <draw:enhanced-geometry draw:mirror-horizontal="false" draw:mirror-vertical="false" draw:glue-points="?f8 0 0 ?f9 ?f8 ?f10 ?f11 ?f9" draw:text-areas="?f5 ?f5 ?f6 ?f7" svg:viewBox="0 0 0 0" draw:type="ooxml-roundRect" draw:modifiers="946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2" draw:style-name="gr4" draw:text-style-name="P1" draw:layer="layout" svg:width="4.317cm" svg:height="1.305cm" svg:x="11.887cm" svg:y="5.41cm">
          <draw:image xlink:href="Pictures/1000000000000425000001414CDB36ED.jpg" xlink:type="simple" xlink:show="embed" xlink:actuate="onLoad" draw:mime-type="image/jpeg">
            <text:p/>
          </draw:image>
          <svg:desc>reviv_e_logo_cropped.jpg</svg:desc>
        </draw:frame>
        <draw:custom-shape draw:name="Text 10" draw:style-name="gr97" draw:text-style-name="P4" draw:layer="layout" svg:width="9.735cm" svg:height="0.761cm" svg:x="22.352cm" svg:y="4.953cm">
          <text:p text:style-name="P3"><text:span text:style-name="T33">DESTINO DE LOS PELLET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17" draw:text-style-name="P2" draw:layer="layout" svg:width="9.735cm" svg:height="1.999cm" svg:x="22.352cm" svg:y="6.096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2" draw:style-name="gr71" draw:text-style-name="P12" draw:layer="layout" svg:width="1.117cm" svg:height="1.117cm" svg:x="22.733cm" svg:y="6.53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4" draw:text-style-name="P1" draw:layer="layout" svg:width="0.659cm" svg:height="0.659cm" svg:x="22.962cm" svg:y="6.766cm">
          <draw:image xlink:href="Pictures/1000000100000100000001009D3FD336.png" xlink:type="simple" xlink:show="embed" xlink:actuate="onLoad" draw:mime-type="image/png">
            <text:p/>
          </draw:image>
          <svg:desc>icons/industry.png</svg:desc>
        </draw:frame>
        <draw:custom-shape draw:name="Text 13" draw:style-name="gr98" draw:text-style-name="P33" draw:layer="layout" svg:width="7.576cm" svg:height="1.999cm" svg:x="24.181cm" svg:y="6.096cm">
          <text:p text:style-name="P32"><text:span text:style-name="T36">Empresa productora de pasta alimenticia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4" draw:style-name="gr17" draw:text-style-name="P2" draw:layer="layout" svg:width="9.735cm" svg:height="1.999cm" svg:x="22.352cm" svg:y="8.477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5" draw:style-name="gr71" draw:text-style-name="P12" draw:layer="layout" svg:width="1.117cm" svg:height="1.117cm" svg:x="22.733cm" svg:y="8.919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4" draw:style-name="gr4" draw:text-style-name="P1" draw:layer="layout" svg:width="0.659cm" svg:height="0.659cm" svg:x="22.962cm" svg:y="9.147cm">
          <draw:image xlink:href="Pictures/100000010000010000000100B9653762.png" xlink:type="simple" xlink:show="embed" xlink:actuate="onLoad" draw:mime-type="image/png">
            <text:p/>
          </draw:image>
          <svg:desc>icons/bread.png</svg:desc>
        </draw:frame>
        <draw:custom-shape draw:name="Text 16" draw:style-name="gr99" draw:text-style-name="P33" draw:layer="layout" svg:width="7.576cm" svg:height="1.999cm" svg:x="24.181cm" svg:y="8.477cm">
          <text:p text:style-name="P32"><text:span text:style-name="T36">Panadería (hornos adaptados)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7" draw:style-name="gr17" draw:text-style-name="P2" draw:layer="layout" svg:width="9.735cm" svg:height="1.999cm" svg:x="22.352cm" svg:y="10.859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8" draw:style-name="gr71" draw:text-style-name="P12" draw:layer="layout" svg:width="1.117cm" svg:height="1.117cm" svg:x="22.733cm" svg:y="11.3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5" draw:style-name="gr4" draw:text-style-name="P1" draw:layer="layout" svg:width="0.659cm" svg:height="0.659cm" svg:x="22.962cm" svg:y="11.528cm">
          <draw:image xlink:href="Pictures/100000010000010000000100E0614420.png" xlink:type="simple" xlink:show="embed" xlink:actuate="onLoad" draw:mime-type="image/png">
            <text:p/>
          </draw:image>
          <svg:desc>icons/hotel.png</svg:desc>
        </draw:frame>
        <draw:custom-shape draw:name="Text 19" draw:style-name="gr100" draw:text-style-name="P33" draw:layer="layout" svg:width="7.576cm" svg:height="1.999cm" svg:x="24.181cm" svg:y="10.859cm">
          <text:p text:style-name="P32"><text:span text:style-name="T36">Hotel (adaptación de caldera)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0" draw:style-name="gr17" draw:text-style-name="P2" draw:layer="layout" svg:width="9.735cm" svg:height="1.999cm" svg:x="22.352cm" svg:y="13.24cm">
          <text:p/>
          <draw:enhanced-geometry draw:mirror-horizontal="false" draw:mirror-vertical="false" draw:glue-points="?f8 0 0 ?f9 ?f8 ?f10 ?f11 ?f9" draw:text-areas="?f5 ?f5 ?f6 ?f7" svg:viewBox="0 0 0 0" draw:type="ooxml-roundRect" draw:modifiers="8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21" draw:style-name="gr71" draw:text-style-name="P12" draw:layer="layout" svg:width="1.117cm" svg:height="1.117cm" svg:x="22.733cm" svg:y="13.681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6" draw:style-name="gr4" draw:text-style-name="P1" draw:layer="layout" svg:width="0.659cm" svg:height="0.659cm" svg:x="22.962cm" svg:y="13.91cm">
          <draw:image xlink:href="Pictures/10000001000001000000010038EC12E8.png" xlink:type="simple" xlink:show="embed" xlink:actuate="onLoad" draw:mime-type="image/png">
            <text:p/>
          </draw:image>
          <svg:desc>icons/leaf.png</svg:desc>
        </draw:frame>
        <draw:custom-shape draw:name="Text 22" draw:style-name="gr101" draw:text-style-name="P33" draw:layer="layout" svg:width="7.576cm" svg:height="1.999cm" svg:x="24.181cm" svg:y="13.24cm">
          <text:p text:style-name="P32"><text:span text:style-name="T36">Necesidades energéticas del propio jardín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3" draw:style-name="gr27" draw:text-style-name="P22" draw:layer="layout" svg:width="30.309cm" svg:height="1.904cm" svg:x="1.778cm" svg:y="16.129cm">
          <text:p/>
          <draw:enhanced-geometry draw:mirror-horizontal="false" draw:mirror-vertical="false" draw:glue-points="?f8 0 0 ?f9 ?f8 ?f10 ?f11 ?f9" draw:text-areas="?f5 ?f5 ?f6 ?f7" svg:viewBox="0 0 0 0" draw:type="ooxml-roundRect" draw:modifiers="1066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7" draw:style-name="gr4" draw:text-style-name="P1" draw:layer="layout" svg:width="1.015cm" svg:height="1.015cm" svg:x="2.413cm" svg:y="16.586cm">
          <draw:image xlink:href="Pictures/10000001000001000000010025B4C371.png" xlink:type="simple" xlink:show="embed" xlink:actuate="onLoad" draw:mime-type="image/png">
            <text:p/>
          </draw:image>
          <svg:desc>icons/question.png</svg:desc>
        </draw:frame>
        <draw:custom-shape draw:name="Text 24" draw:style-name="gr102" draw:text-style-name="P33" draw:layer="layout" svg:width="28.023cm" svg:height="1.904cm" svg:x="3.937cm" svg:y="16.129cm">
          <text:p text:style-name="P32"><text:span text:style-name="T37">Para el debate: <text:s/></text:span><text:span text:style-name="T38">El contexto de la isla cambia, y con él los procesos a implementar. ¿Qué papel juegan las alianzas de trabajo, los enfoques multidisciplinarios y la mirada puesta en las personas beneficiarias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5" draw:style-name="gr103" draw:text-style-name="P19" draw:layer="layout" svg:width="5.079cm" svg:height="0.634cm" svg:x="28.024cm" svg:y="18.237cm">
          <text:p text:style-name="P18"><text:span text:style-name="T15">8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8" presentation:class="page"/>
          <draw:frame draw:name="Notes Placeholder 2" presentation:style-name="pr9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9" draw:style-name="dp1" draw:master-page-name="DEFAULT">
        <draw:custom-shape draw:name="Shape 0" draw:style-name="gr5" draw:text-style-name="P2" draw:layer="layout" svg:width="3.659cm" svg:height="1.523cm" svg:x="1.524cm" svg:y="1.27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1.905cm" svg:y="1.524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draw:custom-shape draw:name="Text 1" draw:style-name="gr104" draw:text-style-name="P4" draw:layer="layout" svg:width="15.239cm" svg:height="1.015cm" svg:x="24.976cm" svg:y="1.397cm">
          <text:p text:style-name="P3"><text:span text:style-name="T1">PARA CERRAR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105" draw:text-style-name="P4" draw:layer="layout" svg:width="29.209cm" svg:height="1.777cm" svg:x="1.651cm" svg:y="3.175cm">
          <text:p text:style-name="P3"><text:span text:style-name="T26">Preguntas abiertas para el debate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106" draw:text-style-name="P34" draw:layer="layout" svg:width="30.309cm" svg:height="2.539cm" svg:x="1.778cm" svg:y="5.461cm">
          <text:p/>
          <draw:enhanced-geometry draw:mirror-horizontal="false" draw:mirror-vertical="false" draw:glue-points="?f8 0 0 ?f9 ?f8 ?f10 ?f11 ?f9" draw:text-areas="?f5 ?f5 ?f6 ?f7" svg:viewBox="0 0 0 0" draw:type="ooxml-roundRect" draw:modifiers="8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4" draw:style-name="gr71" draw:text-style-name="P12" draw:layer="layout" svg:width="1.625cm" svg:height="1.625cm" svg:x="2.54cm" svg:y="5.918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5" draw:style-name="gr107" draw:text-style-name="P28" draw:layer="layout" svg:width="1.625cm" svg:height="1.625cm" svg:x="2.54cm" svg:y="5.918cm">
          <text:p text:style-name="P27"><text:span text:style-name="T42">1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108" draw:text-style-name="P17" draw:layer="layout" svg:width="27.007cm" svg:height="2.539cm" svg:x="4.699cm" svg:y="5.461cm">
          <text:p text:style-name="P16"><text:span text:style-name="T43">¿Cuáles son los métodos más eficaces para la transmisión del conocimiento? Buenas prácticas, fracasos y aciertos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106" draw:text-style-name="P34" draw:layer="layout" svg:width="30.309cm" svg:height="2.539cm" svg:x="1.778cm" svg:y="8.458cm">
          <text:p/>
          <draw:enhanced-geometry draw:mirror-horizontal="false" draw:mirror-vertical="false" draw:glue-points="?f8 0 0 ?f9 ?f8 ?f10 ?f11 ?f9" draw:text-areas="?f5 ?f5 ?f6 ?f7" svg:viewBox="0 0 0 0" draw:type="ooxml-roundRect" draw:modifiers="8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8" draw:style-name="gr71" draw:text-style-name="P12" draw:layer="layout" svg:width="1.625cm" svg:height="1.625cm" svg:x="2.54cm" svg:y="8.915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9" draw:style-name="gr109" draw:text-style-name="P28" draw:layer="layout" svg:width="1.625cm" svg:height="1.625cm" svg:x="2.54cm" svg:y="8.915cm">
          <text:p text:style-name="P27"><text:span text:style-name="T42">2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110" draw:text-style-name="P17" draw:layer="layout" svg:width="27.007cm" svg:height="2.539cm" svg:x="4.699cm" svg:y="8.458cm">
          <text:p text:style-name="P16"><text:span text:style-name="T43">¿Cómo se replican realmente los proyectos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106" draw:text-style-name="P34" draw:layer="layout" svg:width="30.309cm" svg:height="2.539cm" svg:x="1.778cm" svg:y="11.455cm">
          <text:p/>
          <draw:enhanced-geometry draw:mirror-horizontal="false" draw:mirror-vertical="false" draw:glue-points="?f8 0 0 ?f9 ?f8 ?f10 ?f11 ?f9" draw:text-areas="?f5 ?f5 ?f6 ?f7" svg:viewBox="0 0 0 0" draw:type="ooxml-roundRect" draw:modifiers="8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2" draw:style-name="gr71" draw:text-style-name="P12" draw:layer="layout" svg:width="1.625cm" svg:height="1.625cm" svg:x="2.54cm" svg:y="11.913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3" draw:style-name="gr111" draw:text-style-name="P28" draw:layer="layout" svg:width="1.625cm" svg:height="1.625cm" svg:x="2.54cm" svg:y="11.913cm">
          <text:p text:style-name="P27"><text:span text:style-name="T42">3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112" draw:text-style-name="P17" draw:layer="layout" svg:width="27.007cm" svg:height="2.539cm" svg:x="4.699cm" svg:y="11.455cm">
          <text:p text:style-name="P16"><text:span text:style-name="T43">¿Cómo se abordan los proyectos piloto para después diseminarlos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5" draw:style-name="gr106" draw:text-style-name="P34" draw:layer="layout" svg:width="30.309cm" svg:height="2.539cm" svg:x="1.778cm" svg:y="14.453cm">
          <text:p/>
          <draw:enhanced-geometry draw:mirror-horizontal="false" draw:mirror-vertical="false" draw:glue-points="?f8 0 0 ?f9 ?f8 ?f10 ?f11 ?f9" draw:text-areas="?f5 ?f5 ?f6 ?f7" svg:viewBox="0 0 0 0" draw:type="ooxml-roundRect" draw:modifiers="8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custom-shape draw:name="Shape 16" draw:style-name="gr71" draw:text-style-name="P12" draw:layer="layout" svg:width="1.625cm" svg:height="1.625cm" svg:x="2.54cm" svg:y="14.91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7" draw:style-name="gr113" draw:text-style-name="P28" draw:layer="layout" svg:width="1.625cm" svg:height="1.625cm" svg:x="2.54cm" svg:y="14.91cm">
          <text:p text:style-name="P27"><text:span text:style-name="T42">4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8" draw:style-name="gr114" draw:text-style-name="P17" draw:layer="layout" svg:width="27.007cm" svg:height="2.539cm" svg:x="4.699cm" svg:y="14.453cm">
          <text:p text:style-name="P16"><text:span text:style-name="T43">¿Qué tipos de alianzas son las más exitosas?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9" draw:style-name="gr115" draw:text-style-name="P19" draw:layer="layout" svg:width="5.079cm" svg:height="0.761cm" svg:x="28.024cm" svg:y="17.907cm">
          <text:p text:style-name="P18"><text:span text:style-name="T30">9 / 10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0" draw:style-name="gr116" draw:text-style-name="P4" draw:layer="layout" svg:width="12.699cm" svg:height="0.761cm" svg:x="1.524cm" svg:y="17.907cm">
          <text:p text:style-name="P3"><text:span text:style-name="T30">En Redémonos con Energía · 26 junio 2026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12" draw:layer="layout" svg:width="15.239cm" svg:height="8.572cm" svg:x="1.905cm" svg:y="3.175cm" draw:page-number="9" presentation:class="page"/>
          <draw:frame draw:name="Notes Placeholder 2" presentation:style-name="pr10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draw:page draw:name="Slide 10" draw:style-name="dp1" draw:master-page-name="DEFAULT">
        <draw:custom-shape draw:name="Shape 0" draw:style-name="gr1" draw:text-style-name="P1" draw:layer="layout" svg:width="8.635cm" svg:height="8.635cm" svg:x="1.016cm" svg:y="5.207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Shape 1" draw:style-name="gr2" draw:text-style-name="P1" draw:layer="layout" svg:width="6.603cm" svg:height="6.603cm" svg:x="2.032cm" svg:y="6.223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Shape 2" draw:style-name="gr3" draw:text-style-name="P1" draw:layer="layout" svg:width="4.571cm" svg:height="4.571cm" svg:x="3.048cm" svg:y="7.239cm">
          <text:p/>
          <draw:enhanced-geometry draw:mirror-horizontal="false" draw:mirror-vertical="false" draw:glue-points="?f4 0 ?f5 ?f8 0 ?f7 ?f5 ?f9 ?f4 ?f10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3" draw:style-name="gr117" draw:text-style-name="P4" draw:layer="layout" svg:width="20.319cm" svg:height="3.047cm" svg:x="11.684cm" svg:y="6.477cm">
          <text:p text:style-name="P3"><text:span text:style-name="T44">Gracias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118" draw:text-style-name="P8" draw:layer="layout" svg:width="19.303cm" svg:height="2.031cm" svg:x="11.811cm" svg:y="9.398cm">
          <text:p text:style-name="P7"><text:span text:style-name="T45">Por seguir construyendo, juntas y juntos, una matriz energética con justicia social.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line draw:name="Shape 5" draw:style-name="gr9" draw:text-style-name="P1" draw:layer="layout" svg:x1="11.811cm" svg:y1="11.938cm" svg:x2="14.351cm" svg:y2="11.939cm">
          <text:p/>
        </draw:line>
        <draw:custom-shape draw:name="Text 6" draw:style-name="gr119" draw:text-style-name="P21" draw:layer="layout" svg:width="15.239cm" svg:height="3.047cm" svg:x="11.811cm" svg:y="12.446cm">
          <text:p text:style-name="P20"><text:span text:style-name="T4">Federica Carraro</text:span></text:p>
          <text:p text:style-name="P20"><text:span text:style-name="T5">Directora de SODePAZ</text:span></text:p>
          <text:p text:style-name="P20"><text:span text:style-name="T46">www.sodepaz.org</text:span></text:p>
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5" draw:text-style-name="P2" draw:layer="layout" svg:width="3.659cm" svg:height="1.523cm" svg:x="11.811cm" svg:y="16.383cm">
          <text:p/>
          <draw:enhanced-geometry draw:mirror-horizontal="false" draw:mirror-vertical="false" draw:glue-points="?f8 0 0 ?f9 ?f8 ?f10 ?f11 ?f9" draw:text-areas="?f5 ?f5 ?f6 ?f7" svg:viewBox="0 0 0 0" draw:type="ooxml-roundRect" draw:modifiers="2000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position-x="?f2" draw:handle-position-y="0" draw:handle-range-x-maximum="50000" draw:handle-range-x-minimum="0"/>
          </draw:enhanced-geometry>
        </draw:custom-shape>
        <draw:frame draw:name="Image 0" draw:style-name="gr4" draw:text-style-name="P1" draw:layer="layout" svg:width="2.897cm" svg:height="1.015cm" svg:x="12.192cm" svg:y="16.637cm">
          <draw:image xlink:href="Pictures/1000000100000232000000C544F8022C.png" xlink:type="simple" xlink:show="embed" xlink:actuate="onLoad" draw:mime-type="image/png">
            <text:p/>
          </draw:image>
          <svg:desc>sodepaz_logo_transparent.png</svg:desc>
        </draw:frame>
        <presentation:notes draw:style-name="dp2">
          <draw:page-thumbnail draw:name="Slide Image Placeholder 1" draw:style-name="gr12" draw:layer="layout" svg:width="15.239cm" svg:height="8.572cm" svg:x="1.905cm" svg:y="3.175cm" draw:page-number="10" presentation:class="page"/>
          <draw:frame draw:name="Notes Placeholder 2" presentation:style-name="pr11" draw:text-style-name="P9" draw:layer="layout" svg:width="15.239cm" svg:height="10cm" svg:x="1.905cm" svg:y="12.224cm" presentation:class="notes" presentation:placeholder="true" presentation:user-transformed="true">
            <draw:text-box/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9"><text:page-number>&lt;número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+mn-cs" svg:font-family="+mn-cs"/>
    <style:font-face style:name="+mn-ea" svg:font-family="+mn-ea"/>
    <style:font-face style:name="+mn-lt" svg:font-family="+mn-lt"/>
    <style:font-face style:name="Calibri" svg:font-family="Calibri"/>
    <style:font-face style:name="Calibri1" svg:font-family="Calibri" style:font-family-generic="swiss" style:font-pitch="variable"/>
    <style:font-face style:name="Calibri2" svg:font-family="Calibri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Long_20_Dash" draw:display-name="Long Dash" draw:style="rect" draw:dots1="1" draw:dots1-length="400%" draw:distance="300%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solid" draw:fill-color="#ffffff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 style:writing-mode="lr-tb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DEFAULT-outline2" style:family="presentation" style:parent-style-name="DEFAULT-outline1">
      <style:graphic-properties style:writing-mode="lr-tb"/>
      <style:paragraph-properties fo:margin-top="0.4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 fo:hyphenate="false">
        <loext:char-complex-color loext:theme-type="dark1" loext:color-type="theme"/>
      </style:text-properties>
    </style:style>
    <style:style style:name="DEFAULT-outline3" style:family="presentation" style:parent-style-name="DEFAULT-outline2">
      <style:graphic-properties style:writing-mode="lr-tb"/>
      <style:paragraph-properties fo:margin-top="0.3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DEFAULT-outline4" style:family="presentation" style:parent-style-name="DEFAULT-outline3">
      <style:graphic-properties style:writing-mode="lr-tb"/>
      <style:paragraph-properties fo:margin-top="0.2cm" fo:margin-bottom="0cm"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 style:writing-mode="lr-tb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fo:font-size="18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33.867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úmero&gt;</text:page-number></text:p>
        </draw:text-box>
      </draw:frame>
    </style:handout-master>
    <style:master-page style:name="DEFAUL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presentation:style-name="DEFAULT-title" draw:layer="backgroundobjects" svg:width="30.479cm" svg:height="3.18cm" svg:x="1.693cm" svg:y="0.76cm" presentation:class="title" presentation:placeholder="true">
        <draw:text-box/>
      </draw:frame>
      <draw:frame presentation:style-name="DEFAULT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La transformación de la matriz energética con justicia social</dc:title>
    <dc:subject>PptxGenJS Presentation</dc:subject>
    <meta:initial-creator>SODePAZ</meta:initial-creator>
    <dc:creator>SODePAZ</dc:creator>
    <meta:editing-cycles>1</meta:editing-cycles>
    <meta:creation-date>2026-06-26T08:49:20</meta:creation-date>
    <dc:date>2026-06-26T08:49:20</dc:date>
    <meta:editing-duration>P0D</meta:editing-duration>
    <meta:generator>LibreOffice/26.2.3.2$Windows_X86_64 LibreOffice_project/70e089b17412e4cb7773e41413306b17a2328c34</meta:generator>
    <meta:document-statistic meta:object-count="270"/>
    <meta:user-defined meta:name="AppVersion">16.0000</meta:user-defined>
    <meta:user-defined meta:name="Company">PptxGenJS</meta:user-defined>
    <meta:user-defined meta:name="Notes" meta:value-type="float">10</meta:user-defined>
    <meta:user-defined meta:name="PresentationFormat">On-screen Show (16:9)</meta:user-defined>
    <meta:user-defined meta:name="Slides" meta:value-type="float">10</meta:user-defined>
  </office:meta>
</office:document-meta>
</file>